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909in" text:min-label-width="0.25in" text:list-level-position-and-space-mode="label-alignment">
          <style:list-level-label-alignment text:label-followed-by="listtab" fo:margin-left="1.8409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3.0909in" text:min-label-width="0.25in" text:list-level-position-and-space-mode="label-alignment">
          <style:list-level-label-alignment text:label-followed-by="listtab" fo:margin-left="3.3409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5909in" text:min-label-width="0.25in" text:list-level-position-and-space-mode="label-alignment">
          <style:list-level-label-alignment text:label-followed-by="listtab" fo:margin-left="4.8409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it" style:country-asian="IT"/>
    </style:style>
    <style:style style:name="P2" style:parent-style-name="Normale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3.5pt" style:font-size-asian="13.5pt" style:font-size-complex="13.5pt" style:language-asian="it" style:country-asian="IT"/>
    </style:style>
    <style:style style:name="P3" style:parent-style-name="Normale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4" style:parent-style-name="Normale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5" style:parent-style-name="Normale" style:family="paragraph">
      <style:paragraph-properties fo:text-align="justify"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6" style:parent-style-name="Normale" style:list-style-name="LFO1" style:family="paragraph">
      <style:paragraph-properties fo:text-align="justify" fo:margin-top="0.0694in" fo:margin-bottom="0.0694in" fo:line-height="100%"/>
    </style:style>
    <style:style style:name="T7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8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9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10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11" style:parent-style-name="Normale" style:list-style-name="LFO1" style:family="paragraph">
      <style:paragraph-properties fo:text-align="justify" fo:margin-top="0.0694in" fo:margin-bottom="0.0694in" fo:line-height="100%"/>
    </style:style>
    <style:style style:name="T12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13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1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15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16" style:parent-style-name="Normale" style:family="paragraph">
      <style:paragraph-properties fo:text-align="justify" fo:margin-top="0.0694in" fo:margin-bottom="0.0694in" fo:line-height="100%"/>
    </style:style>
    <style:style style:name="T17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18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19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2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3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25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6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27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28" style:parent-style-name="Normale" style:family="paragraph">
      <style:paragraph-properties fo:text-align="justify" fo:margin-top="0.0694in" fo:margin-bottom="0.0694in" fo:line-height="100%"/>
    </style:style>
    <style:style style:name="T29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30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31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T32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  <style:style style:name="P33" style:parent-style-name="Normale" style:family="paragraph">
      <style:paragraph-properties fo:text-align="justify" fo:margin-top="0.0694in" fo:margin-bottom="0.0694in" fo:line-height="100%"/>
    </style:style>
    <style:style style:name="T34" style:parent-style-name="Car.predefinitoparagrafo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fo:font-size="12pt" style:font-size-asian="12pt" style:font-size-complex="12pt" style:language-asian="it" style:country-asian="IT"/>
    </style:style>
    <style:style style:name="T35" style:parent-style-name="Car.predefinitoparagrafo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it" style:country-asian="IT"/>
    </style:style>
  </office:automatic-styles>
  <office:body>
    <office:text text:use-soft-page-breaks="true">
      <text:h text:style-name="P1" text:outline-level="2">Progetto<text:s/>“Scuola al Museo”</text:h>
      <text:h text:style-name="P2" text:outline-level="3">Sperimentazione di didattica immersiva<text:s/>presso<text:s/>Museo San Pietro</text:h>
      <text:p text:style-name="P3">Il Comune promuove una visione innovativa della scuola, in cui gli spazi della cultura non sono solo mete di visita, ma diventano luoghi quotidiani di apprendimento. Il progetto<text:s/>Scuola al Museo<text:s/>propone di trasferire le lezioni delle classi della scuola primaria dei<text:s/>due Circoli Didattici della città all'interno del Museo San Pietro.</text:p>
      <text:p text:style-name="P4">Il trasferimento avverrà a rotazione per un periodo di tempo all’interno dell’anno scolastico, in questo modo<text:s/>gli studenti potranno beneficiare del patrimonio artistico<text:s/>del Museo sviluppando la cura e l’attaccamento al territorio<text:s/>per investire sul futuro culturale e sul patrimonio artistico della nostra Città.</text:p>
      <text:p text:style-name="P5">Il progetto prevede una rotazione costante tra le classi della scuola primaria. Il calendario sarà così articolato:</text:p>
      <text:list text:style-name="LFO1" text:continue-numbering="true">
        <text:list-item>
          <text:p text:style-name="P6"><text:span text:style-name="T7">Fase Sperimentale (Anno in corso):</text:span><text:span text:style-name="T8"><text:s/>Ogni classe partecipante vivrà un modulo di<text:s/></text:span><text:span text:style-name="T9">3 giorni consecutivi</text:span><text:span text:style-name="T10"><text:s/>di lezione in museo.</text:span></text:p>
        </text:list-item>
        <text:list-item>
          <text:p text:style-name="P11"><text:span text:style-name="T12">Fase a Regime (Dal prossimo anno):</text:span><text:span text:style-name="T13"><text:s/>L'esperienza verrà estesa a<text:s/></text:span><text:span text:style-name="T14">una settimana intera</text:span><text:span text:style-name="T15"><text:s/>per anno scolastico per ogni classe, rendendo il museo una sede didattica a tutti i giorni.</text:span></text:p>
        </text:list-item>
      </text:list>
      <text:p text:style-name="P16"><text:span text:style-name="T17">Per</text:span><text:span text:style-name="T18"><text:s/></text:span><text:span text:style-name="T19">accogliere al meglio gli studenti, il Comune<text:s/></text:span><text:span text:style-name="T20">ist</text:span><text:span text:style-name="T21">it</text:span><text:span text:style-name="T22">uirà</text:span><text:span text:style-name="T23"><text:s/>una<text:s/></text:span><text:span text:style-name="T24">sala ad hoc</text:span><text:span text:style-name="T25"><text:s/>all'interno del Museo San Pietro</text:span><text:span text:style-name="T26">, che n</text:span><text:span text:style-name="T27">on sarà una semplice aula, ma uno spazio laboratoriale e interattivo attrezzato con strumenti tecnologici e materiali creativi. Qui i bambini potranno alternare lo studio delle materie tradizionali a momenti di ricerca sperimentale sulle opere esposte.</text:span></text:p>
      <text:p text:style-name="P28"><text:span text:style-name="T29">La forza del progetto risiede nella collaborazione stretta tra il mondo della scuola e quello del museo. La programmazione didattica non sarà calata dall'alto, ma verrà costruita<text:s/></text:span><text:span text:style-name="T30">di concerto tra gli insegnanti e gli educatori museali</text:span><text:span text:style-name="T31">. L’obiettivo è creare un "ponte" tra i programmi scolastici e il museo</text:span><text:span text:style-name="T32">.</text:span></text:p>
      <text:p text:style-name="P33"><text:span text:style-name="T34">L’obiettivo finale consiste nel fare in modo</text:span><text:span text:style-name="T35"><text:s/>che i bambini non si sentano "ospiti" del museo, ma cittadini che abitano la bellezza. Abituando le nuove generazioni a vivere il San Pietro come un luogo familiare, investiamo sul futuro culturale della nostra comunità e offriamo una scuola capace di uscire dai propri confini per rigenerarsi.</text:span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909in" text:min-label-width="0.25in" text:list-level-position-and-space-mode="label-alignment">
          <style:list-level-label-alignment text:label-followed-by="listtab" fo:margin-left="1.8409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3.0909in" text:min-label-width="0.25in" text:list-level-position-and-space-mode="label-alignment">
          <style:list-level-label-alignment text:label-followed-by="listtab" fo:margin-left="3.3409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5909in" text:min-label-width="0.25in" text:list-level-position-and-space-mode="label-alignment">
          <style:list-level-label-alignment text:label-followed-by="listtab" fo:margin-left="4.8409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rancesca Bacino</meta:initial-creator>
    <dc:creator>Francesca Bacino</dc:creator>
    <meta:creation-date>2026-01-26T13:12:00Z</meta:creation-date>
    <dc:date>2026-01-26T13:27:00Z</dc:date>
    <meta:template xlink:href="Normal" xlink:type="simple"/>
    <meta:editing-cycles>3</meta:editing-cycles>
    <meta:editing-duration>PT900S</meta:editing-duration>
    <meta:document-statistic meta:page-count="1" meta:paragraph-count="4" meta:word-count="322" meta:character-count="2159" meta:row-count="15" meta:non-whitespace-character-count="1841"/>
  </office:meta>
</office:document-meta>
</file>