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ella1" style:family="table">
      <style:table-properties style:width="17cm" table:align="margins"/>
    </style:style>
    <style:style style:name="Tabella1.A" style:family="table-column">
      <style:table-column-properties style:column-width="8.5cm" style:rel-column-width="32767*"/>
    </style:style>
    <style:style style:name="Tabella1.B" style:family="table-column">
      <style:table-column-properties style:column-width="8.5cm" style:rel-column-width="32768*"/>
    </style:style>
    <style:style style:name="Tabella1.A1" style:family="table-cell">
      <style:table-cell-properties fo:padding="0.049cm" fo:border-left="0.05pt solid #000000" fo:border-right="none" fo:border-top="0.05pt solid #000000" fo:border-bottom="0.05pt solid #000000" style:writing-mode="page"/>
    </style:style>
    <style:style style:name="Tabella1.B1" style:family="table-cell">
      <style:table-cell-properties fo:padding="0.049cm" fo:border="0.05pt solid #000000" style:writing-mode="page"/>
    </style:style>
    <style:style style:name="Tabella1.A2" style:family="table-cell">
      <style:table-cell-properties fo:padding="0.049cm" fo:border-left="0.05pt solid #000000" fo:border-right="none" fo:border-top="none" fo:border-bottom="0.05pt solid #000000" style:writing-mode="page"/>
    </style:style>
    <style:style style:name="Tabella1.B2" style:family="table-cell">
      <style:table-cell-properties fo:padding="0.049cm" fo:border-left="0.05pt solid #000000" fo:border-right="0.05pt solid #000000" fo:border-top="none" fo:border-bottom="0.05pt solid #000000" style:writing-mode="page"/>
    </style:style>
    <style:style style:name="P1" style:family="paragraph" style:parent-style-name="Table_20_Contents">
      <style:text-properties officeooo:rsid="001e6013" officeooo:paragraph-rsid="001e6013"/>
    </style:style>
    <style:style style:name="P2" style:family="paragraph" style:parent-style-name="Standard">
      <style:paragraph-properties fo:text-align="justify" style:justify-single-word="false"/>
      <style:text-properties style:font-name="Arial" fo:font-size="10pt" fo:font-weight="bold" style:font-size-asian="10pt" style:font-weight-asian="bold" style:font-size-complex="10pt"/>
    </style:style>
    <style:style style:name="P3" style:family="paragraph" style:parent-style-name="Standard">
      <style:paragraph-properties fo:text-align="justify" style:justify-single-word="false"/>
      <style:text-properties style:text-line-through-style="solid" style:text-line-through-type="single" style:font-name="Arial" fo:font-size="10pt" style:font-size-asian="10pt" style:font-size-complex="10pt"/>
    </style:style>
    <style:style style:name="P4" style:family="paragraph" style:parent-style-name="Standard">
      <style:paragraph-properties fo:text-align="justify" style:justify-single-word="false"/>
      <style:text-properties fo:font-size="10pt" style:font-size-asian="10pt" style:font-size-complex="10pt"/>
    </style:style>
    <style:style style:name="P5" style:family="paragraph" style:parent-style-name="Standard">
      <style:paragraph-properties fo:text-align="justify" style:justify-single-word="false"/>
      <style:text-properties style:font-name="Arial" fo:font-size="10pt" style:font-size-asian="10pt" style:font-size-complex="10pt"/>
    </style:style>
    <style:style style:name="P6" style:family="paragraph" style:parent-style-name="Standard">
      <style:paragraph-properties fo:margin-left="0cm" fo:margin-right="0cm" fo:text-align="center" style:justify-single-word="false" fo:text-indent="0cm" style:auto-text-indent="false" style:writing-mode="lr-tb"/>
      <style:text-properties style:font-name="Arial" fo:font-size="10pt" fo:font-weight="bold" style:font-size-asian="10pt" style:font-weight-asian="bold" style:font-name-complex="Arial2" style:font-size-complex="10pt" style:font-weight-complex="bold"/>
    </style:style>
    <style:style style:name="P7" style:family="paragraph" style:parent-style-name="Standard">
      <style:paragraph-properties fo:margin-left="0cm" fo:margin-right="0cm" fo:text-align="justify" style:justify-single-word="false" fo:text-indent="0cm" style:auto-text-indent="false" style:writing-mode="lr-tb"/>
      <style:text-properties fo:font-size="10pt" style:font-size-asian="10pt" style:font-size-complex="10pt"/>
    </style:style>
    <style:style style:name="P8" style:family="paragraph" style:parent-style-name="Standard">
      <style:paragraph-properties fo:margin-left="0cm" fo:margin-right="0cm" fo:text-align="justify" style:justify-single-word="false" fo:text-indent="0cm" style:auto-text-indent="false" style:writing-mode="lr-tb"/>
      <style:text-properties fo:font-size="10pt" officeooo:paragraph-rsid="00229613" style:font-size-asian="10pt" style:font-size-complex="10pt"/>
    </style:style>
    <style:style style:name="P9" style:family="paragraph" style:parent-style-name="Standard">
      <style:paragraph-properties fo:margin-left="0cm" fo:margin-right="0cm" fo:text-align="justify" style:justify-single-word="false" fo:text-indent="0cm" style:auto-text-indent="false" style:writing-mode="lr-tb"/>
      <style:text-properties fo:font-size="10pt" fo:background-color="transparent" style:font-size-asian="10pt" style:font-size-complex="10pt"/>
    </style:style>
    <style:style style:name="P10" style:family="paragraph" style:parent-style-name="Standard">
      <style:paragraph-properties fo:margin-left="0cm" fo:margin-right="0cm" fo:text-align="justify" style:justify-single-word="false" fo:text-indent="0cm" style:auto-text-indent="false" style:writing-mode="lr-tb"/>
      <style:text-properties officeooo:paragraph-rsid="00244b7a"/>
    </style:style>
    <style:style style:name="P11" style:family="paragraph" style:parent-style-name="Standard">
      <style:text-properties fo:font-size="10pt" style:font-size-asian="10pt" style:font-size-complex="10pt"/>
    </style:style>
    <style:style style:name="P12" style:family="paragraph" style:parent-style-name="Standard">
      <style:paragraph-properties fo:text-align="start" style:justify-single-word="false"/>
      <style:text-properties style:font-name="Arial1" fo:font-size="10pt" fo:font-weight="bold" style:font-size-asian="10pt" style:font-weight-asian="bold" style:font-size-complex="10pt"/>
    </style:style>
    <style:style style:name="P13" style:family="paragraph" style:parent-style-name="Standard">
      <style:paragraph-properties fo:text-align="start" style:justify-single-word="false"/>
      <style:text-properties style:font-name="Arial1" fo:font-size="10pt" style:font-size-asian="10pt" style:font-size-complex="10pt"/>
    </style:style>
    <style:style style:name="P14" style:family="paragraph" style:parent-style-name="Standard">
      <style:paragraph-properties fo:text-align="start" style:justify-single-word="false"/>
      <style:text-properties style:text-line-through-style="solid" style:text-line-through-type="single" style:font-name="Arial1" fo:font-size="10pt" style:font-size-asian="10pt" style:font-size-complex="10pt"/>
    </style:style>
    <style:style style:name="P15" style:family="paragraph" style:parent-style-name="Standard">
      <style:paragraph-properties fo:margin-left="0cm" fo:margin-right="0cm" fo:text-align="justify" style:justify-single-word="false" fo:text-indent="0cm" style:auto-text-indent="false" style:writing-mode="lr-tb"/>
      <style:text-properties fo:font-size="10pt" officeooo:paragraph-rsid="0024adfc" style:font-size-asian="10pt" style:font-size-complex="10pt"/>
    </style:style>
    <style:style style:name="P16" style:family="paragraph" style:parent-style-name="Standard">
      <style:text-properties style:font-name="Arial1" fo:font-size="10pt" style:font-size-asian="10pt" style:font-size-complex="10pt"/>
    </style:style>
    <style:style style:name="P17" style:family="paragraph" style:parent-style-name="Standard">
      <style:paragraph-properties fo:margin-left="0cm" fo:margin-right="0cm" fo:text-align="center" style:justify-single-word="false" fo:text-indent="0cm" style:auto-text-indent="false" style:writing-mode="lr-tb"/>
      <style:text-properties style:font-name="Arial" fo:font-size="10pt" fo:font-weight="bold" officeooo:paragraph-rsid="0020153c" style:font-size-asian="10pt" style:font-weight-asian="bold" style:font-name-complex="Arial2" style:font-size-complex="10pt" style:font-weight-complex="bold"/>
    </style:style>
    <style:style style:name="P18" style:family="paragraph" style:parent-style-name="Standard">
      <style:paragraph-properties fo:margin-left="0cm" fo:margin-right="0cm" fo:text-align="justify" style:justify-single-word="false" fo:text-indent="0cm" style:auto-text-indent="false" style:writing-mode="lr-tb"/>
      <style:text-properties style:font-name="Arial1" fo:font-size="10pt" officeooo:paragraph-rsid="0020153c" style:font-size-asian="10pt" style:font-size-complex="10pt"/>
    </style:style>
    <style:style style:name="P19" style:family="paragraph" style:parent-style-name="Standard">
      <style:paragraph-properties fo:margin-left="0cm" fo:margin-right="0cm" fo:text-align="justify" style:justify-single-word="false" fo:text-indent="0cm" style:auto-text-indent="false" style:writing-mode="lr-tb"/>
      <style:text-properties style:font-name="Arial1" fo:font-size="10pt" style:font-size-asian="10pt" style:font-size-complex="10pt"/>
    </style:style>
    <style:style style:name="P20" style:family="paragraph" style:parent-style-name="Standard">
      <style:paragraph-properties fo:margin-left="0cm" fo:margin-right="0cm" fo:text-align="justify" style:justify-single-word="false" fo:text-indent="0cm" style:auto-text-indent="false" style:writing-mode="lr-tb"/>
      <style:text-properties style:font-name="Arial1" fo:font-size="10pt" style:font-size-asian="10pt" style:font-name-complex="Arial2" style:font-size-complex="10pt"/>
    </style:style>
    <style:style style:name="P21" style:family="paragraph" style:parent-style-name="Standard">
      <style:paragraph-properties fo:margin-left="0cm" fo:margin-right="0cm" fo:text-align="center" style:justify-single-word="false" fo:text-indent="0cm" style:auto-text-indent="false" style:writing-mode="lr-tb"/>
      <style:text-properties style:font-name="Arial1" fo:font-size="10pt" fo:font-weight="bold" style:font-size-asian="10pt" style:font-weight-asian="bold" style:font-name-complex="Arial2" style:font-size-complex="10pt" style:font-weight-complex="bold"/>
    </style:style>
    <style:style style:name="P22" style:family="paragraph" style:parent-style-name="Standard">
      <style:paragraph-properties fo:margin-left="0cm" fo:margin-right="0cm" fo:text-align="justify" style:justify-single-word="false" fo:text-indent="0cm" style:auto-text-indent="false" style:writing-mode="lr-tb"/>
      <style:text-properties style:font-name="Arial1" fo:font-size="10pt" officeooo:paragraph-rsid="00263b6b" style:font-size-asian="10pt" style:font-name-complex="Arial2" style:font-size-complex="10pt"/>
    </style:style>
    <style:style style:name="P23" style:family="paragraph" style:parent-style-name="Standard">
      <style:paragraph-properties fo:margin-left="0cm" fo:margin-right="0cm" fo:text-align="justify" style:justify-single-word="false" fo:text-indent="0cm" style:auto-text-indent="false" style:writing-mode="lr-tb"/>
      <style:text-properties style:font-name="Arial1" fo:font-size="10pt" officeooo:paragraph-rsid="00263b6b" fo:background-color="#ffff00" style:font-size-asian="10pt" style:font-name-complex="Arial2" style:font-size-complex="10pt"/>
    </style:style>
    <style:style style:name="P24" style:family="paragraph" style:parent-style-name="Standard">
      <style:paragraph-properties fo:margin-left="0cm" fo:margin-right="0cm" fo:text-align="justify" style:justify-single-word="false" fo:text-indent="0cm" style:auto-text-indent="false" style:writing-mode="lr-tb"/>
      <style:text-properties style:text-line-through-style="none" style:text-line-through-type="none" style:font-name="Arial1" fo:font-size="10pt" fo:background-color="transparent" style:font-size-asian="10pt" style:font-name-complex="Arial2" style:font-size-complex="10pt"/>
    </style:style>
    <style:style style:name="P25" style:family="paragraph" style:parent-style-name="Standard">
      <style:paragraph-properties fo:margin-left="0cm" fo:margin-right="0cm" fo:text-align="justify" style:justify-single-word="false" fo:text-indent="0cm" style:auto-text-indent="false" style:writing-mode="lr-tb"/>
      <style:text-properties style:font-name="Arial1" fo:font-size="10pt" fo:font-weight="bold" style:font-size-asian="10pt" style:font-weight-asian="bold" style:font-name-complex="Arial2" style:font-size-complex="10pt" style:font-weight-complex="bold"/>
    </style:style>
    <style:style style:name="P26" style:family="paragraph" style:parent-style-name="Standard">
      <style:paragraph-properties fo:margin-left="0cm" fo:margin-right="0cm" fo:text-align="justify" style:justify-single-word="false" fo:text-indent="0cm" style:auto-text-indent="false" style:writing-mode="lr-tb"/>
      <style:text-properties style:font-name="Arial1" fo:font-size="10pt" fo:background-color="#ffff00" style:font-size-asian="10pt" style:font-size-complex="10pt"/>
    </style:style>
    <style:style style:name="P27" style:family="paragraph" style:parent-style-name="Standard">
      <style:paragraph-properties fo:margin-left="0cm" fo:margin-right="0cm" fo:text-align="center" style:justify-single-word="false" fo:text-indent="0cm" style:auto-text-indent="false" style:writing-mode="lr-tb"/>
      <style:text-properties style:text-line-through-style="none" style:text-line-through-type="none" style:font-name="Arial" fo:font-size="10pt" fo:font-weight="bold" style:font-size-asian="10pt" style:font-weight-asian="bold" style:font-name-complex="Arial2" style:font-size-complex="10pt" style:font-weight-complex="bold"/>
    </style:style>
    <style:style style:name="P28" style:family="paragraph" style:parent-style-name="Standard">
      <style:paragraph-properties fo:margin-left="0cm" fo:margin-right="0cm" fo:text-align="justify" style:justify-single-word="false" fo:text-indent="0cm" style:auto-text-indent="false" style:writing-mode="lr-tb"/>
      <style:text-properties style:text-line-through-style="none" style:text-line-through-type="none" fo:font-size="10pt" style:font-size-asian="10pt" style:font-size-complex="10pt"/>
    </style:style>
    <style:style style:name="P29" style:family="paragraph" style:parent-style-name="Standard">
      <style:paragraph-properties fo:margin-left="0cm" fo:margin-right="0cm" fo:text-align="justify" style:justify-single-word="false" fo:text-indent="0cm" style:auto-text-indent="false" style:writing-mode="lr-tb"/>
      <style:text-properties style:text-line-through-style="none" style:text-line-through-type="none" fo:font-size="10pt" officeooo:paragraph-rsid="00275e82" style:font-size-asian="10pt" style:font-size-complex="10pt"/>
    </style:style>
    <style:style style:name="P30" style:family="paragraph" style:parent-style-name="Standard">
      <style:paragraph-properties fo:text-align="start" style:justify-single-word="false"/>
      <style:text-properties style:font-name="Arial" fo:font-size="10pt" fo:font-weight="bold" style:font-size-asian="10pt" style:font-weight-asian="bold" style:font-size-complex="10pt"/>
    </style:style>
    <style:style style:name="P31" style:family="paragraph" style:parent-style-name="Standard">
      <style:paragraph-properties fo:text-align="start" style:justify-single-word="false"/>
      <style:text-properties fo:font-size="10pt" style:font-size-asian="10pt" style:font-size-complex="10pt"/>
    </style:style>
    <style:style style:name="P32" style:family="paragraph" style:parent-style-name="Standard">
      <style:paragraph-properties fo:text-align="start" style:justify-single-word="false"/>
      <style:text-properties style:font-name="Arial" fo:font-size="10pt" style:font-size-asian="10pt" style:font-size-complex="10pt"/>
    </style:style>
    <style:style style:name="P33" style:family="paragraph" style:parent-style-name="Standard">
      <style:paragraph-properties fo:text-align="center" style:justify-single-word="false"/>
      <style:text-properties style:font-name="Arial" fo:font-size="10pt" fo:font-weight="bold" style:font-size-asian="10pt" style:font-weight-asian="bold" style:font-size-complex="10pt"/>
    </style:style>
    <style:style style:name="P34" style:family="paragraph" style:parent-style-name="Standard">
      <style:paragraph-properties fo:text-align="justify" style:justify-single-word="false"/>
      <style:text-properties style:font-name="Arial" fo:font-size="10pt" fo:font-weight="normal" style:font-size-asian="10pt" style:font-weight-asian="normal" style:font-size-complex="10pt" style:font-weight-complex="normal"/>
    </style:style>
    <style:style style:name="T1" style:family="text">
      <style:text-properties officeooo:rsid="001e6013"/>
    </style:style>
    <style:style style:name="T2" style:family="text">
      <style:text-properties style:text-line-through-style="none" style:text-line-through-type="none"/>
    </style:style>
    <style:style style:name="T3" style:family="text">
      <style:text-properties style:font-name="Arial"/>
    </style:style>
    <style:style style:name="T4" style:family="text">
      <style:text-properties style:text-line-through-style="solid" style:text-line-through-type="single" style:font-name="Arial"/>
    </style:style>
    <style:style style:name="T5" style:family="text">
      <style:text-properties style:font-name="Arial" fo:background-color="#ffff00" loext:char-shading-value="0" style:font-name-complex="Arial2"/>
    </style:style>
    <style:style style:name="T6" style:family="text">
      <style:text-properties style:font-name="Arial" officeooo:rsid="001e6013" fo:background-color="#ffff00" loext:char-shading-value="0" style:font-name-complex="Arial2"/>
    </style:style>
    <style:style style:name="T7" style:family="text">
      <style:text-properties style:font-name="Arial" fo:background-color="transparent" loext:char-shading-value="0" style:font-name-complex="Arial2"/>
    </style:style>
    <style:style style:name="T8" style:family="text">
      <style:text-properties style:font-name="Arial" officeooo:rsid="00244b7a" fo:background-color="#ffff00" loext:char-shading-value="0" style:font-name-complex="Arial2"/>
    </style:style>
    <style:style style:name="T9" style:family="text">
      <style:text-properties style:font-name="Arial" officeooo:rsid="00229613" fo:background-color="#ffff00" loext:char-shading-value="0" style:font-name-complex="Arial2"/>
    </style:style>
    <style:style style:name="T10" style:family="text">
      <style:text-properties style:font-name="Arial" officeooo:rsid="00229613" fo:background-color="transparent" loext:char-shading-value="0" style:font-name-complex="Arial2"/>
    </style:style>
    <style:style style:name="T11" style:family="text">
      <style:text-properties style:font-name="Arial" style:font-name-complex="Arial2"/>
    </style:style>
    <style:style style:name="T12" style:family="text">
      <style:text-properties style:text-line-through-style="solid" style:text-line-through-type="single"/>
    </style:style>
    <style:style style:name="T13" style:family="text">
      <style:text-properties officeooo:rsid="0020153c"/>
    </style:style>
    <style:style style:name="T14" style:family="text">
      <style:text-properties style:font-name-complex="Arial2"/>
    </style:style>
    <style:style style:name="T15" style:family="text">
      <style:text-properties fo:background-color="#ffff00" loext:char-shading-value="0" style:font-name-complex="Arial2"/>
    </style:style>
    <style:style style:name="T16" style:family="text">
      <style:text-properties fo:background-color="transparent" loext:char-shading-value="0" style:font-name-complex="Arial2"/>
    </style:style>
    <style:style style:name="T17" style:family="text">
      <style:text-properties officeooo:rsid="0024adfc" fo:background-color="#ffff00" loext:char-shading-value="0" style:font-name-complex="Arial2"/>
    </style:style>
    <style:style style:name="T18" style:family="text">
      <style:text-properties officeooo:rsid="00263b6b" style:font-name-complex="Arial2"/>
    </style:style>
    <style:style style:name="T19" style:family="text">
      <style:text-properties officeooo:rsid="00263b6b" fo:background-color="#ffff00" loext:char-shading-value="0" style:font-name-complex="Arial2"/>
    </style:style>
    <style:style style:name="T20" style:family="text">
      <style:text-properties officeooo:rsid="00275e82" style:font-name-complex="Arial2"/>
    </style:style>
    <style:style style:name="T21" style:family="text">
      <style:text-properties style:font-name="Arial" officeooo:rsid="00214071" fo:background-color="#ffff00" loext:char-shading-value="0" style:font-name-complex="Arial2"/>
    </style:style>
    <style:style style:name="T22" style:family="text">
      <style:text-properties style:font-name="Arial" officeooo:rsid="00214071" style:font-name-complex="Arial2"/>
    </style:style>
    <style:style style:name="T23" style:family="text">
      <style:text-properties style:font-name="Arial" officeooo:rsid="00275e82" fo:background-color="#ffff00" loext:char-shading-value="0" style:font-name-complex="Arial2"/>
    </style:style>
    <style:style style:name="T24" style:family="text">
      <style:text-properties fo:background-color="#ffff00" loext:char-shading-value="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1" table:style-name="Tabella1">
        <table:table-column table:style-name="Tabella1.A"/>
        <table:table-column table:style-name="Tabella1.B"/>
        <table:table-row>
          <table:table-cell table:style-name="Tabella1.A1" office:value-type="string">
            <text:p text:style-name="P1">Regolamento vigente</text:p>
          </table:table-cell>
          <table:table-cell table:style-name="Tabella1.B1" office:value-type="string">
            <text:p text:style-name="Standard"><text:s/><text:span text:style-name="T1">Proposte modifica</text:span></text:p>
          </table:table-cell>
        </table:table-row>
        <table:table-row>
          <table:table-cell table:style-name="Tabella1.A2" office:value-type="string">
            <text:p text:style-name="P2">Art.1 - Istituzione</text:p>
            <text:p text:style-name="P3">I Comuni dell’Altavaldelsa intendono dotarsi di una struttura finalizzata alla promozione, al rafforzamento e allo sviluppo delle azioni positive nel territorio dei Comuni medesimi, allo scopo di rimuovere gli ostacoli che di fatto impediscono la realizzazione di pari opportunità tra uomini e donne, ed alla <text:span text:style-name="T2">costruzione e sviluppo di reti di solidarietà tra le donne e tra le loro organizzazioni.</text:span></text:p>
            <text:p text:style-name="P4"><text:span text:style-name="T3">In applicazione di quanto previsto dalla normativa nazionale e regionale in merito alle </text:span><text:span text:style-name="T4">Pari Opportunità</text:span><text:span text:style-name="T3"> ed agli Statuti dei Comuni dell’Altavaldelsa, al fine di svolgere in modo coordinato talune funzioni, servizi ed attività determinati, i Comuni sunnominati </text:span><text:span text:style-name="T4">stipulano la presente convenzione al fine di confermare la costituzione di un</text:span><text:span text:style-name="T3"> Centro per le Pari Opportunità nel prosieguo del presente atto denominato Centro, che svolga la propria attività con particolare attenzione al territorio dell’Altavaldelsa, </text:span><text:span text:style-name="T4">per le specifiche caratteristiche che la situazione sociale presenta</text:span><text:span text:style-name="T3">.</text:span></text:p>
            <text:p text:style-name="P4"><text:span text:style-name="T3">I Comuni aderenti intendono, tra l’altro:</text:span><text:span text:style-name="T3"/></text:p>
            <text:p text:style-name="P4"><text:span text:style-name="T3">- favorire la formazione di Comitati </text:span><text:span text:style-name="T4">Pari Opportunità</text:span><text:span text:style-name="T3">, come previsto dai contratti di lavoro delle aziende pubbliche e private;</text:span></text:p>
            <text:p text:style-name="P5">- verificare lo stato di attuazione sul territorio delle leggi statali e regionali e degli interventi comunitari per la realizzazione delle pari opportunità;</text:p>
            <text:p text:style-name="P4"><text:span text:style-name="T3">- promuovere iniziative e collaborazioni con le associazioni di categoria, con i sindacati,</text:span><text:span text:style-name="T3"/></text:p>
            <text:p text:style-name="P5">con le associazioni del volontariato e con gli enti no-profit, dirette a sviluppare la ricerca sulla condizione femminile sul territorio, a favorire lo sviluppo dell’occupazione femminile e delle opportunità di crescita professionale e culturale, a favorire la partecipazione delle donne alla vita civile della comunità;</text:p>
            <text:p text:style-name="P5">- ottimizzare le risorse e le professionalità necessarie per l’espletamento delle attività e degli interventi in materia di pari opportunità e perseguire obiettivi di economicità, efficacia ed efficienza.</text:p>
            <text:p text:style-name="P3">Il Centro predispone la relazione annuale dell’attività svolta e la presenta ai Consigli Comunali a cui sono invitate, a cura del Centro, le associazioni di cui al successivo art. 4, comma 2.</text:p>
          </table:table-cell>
          <table:table-cell table:style-name="Tabella1.B2" office:value-type="string">
            <text:p text:style-name="P6">Art.1 - Istituzione</text:p>
            <text:p text:style-name="P7"><text:span text:style-name="T5">I Comuni dell’Altavaldelsa sono dotati di una struttura finalizzata alla promozione, al rafforzamento e allo sviluppo delle politiche di genere e contrasto alla violenza </text:span><text:span text:style-name="T6">contro le donne</text:span><text:span text:style-name="T5"> nel territorio dei Comuni medesimi, allo scopo di garantire l’esercizio della piena cittadinanza </text:span><text:span text:style-name="T6">di genere</text:span><text:span text:style-name="T5">, la promozione di pari opportunità tra uomini e donne e la costruzione e sviluppo di reti di solidarietà tra le donne e tra le loro organizzazioni.</text:span></text:p>
            <text:p text:style-name="P8"><text:span text:style-name="T7">In applicazione di quanto previsto dalla normativa nazionale e regionale in merito alle</text:span><text:span text:style-name="T5"> </text:span><text:span text:style-name="T6">politiche di genere</text:span><text:span text:style-name="T5"> </text:span><text:span text:style-name="T7">ed agli Statuti dei Comuni dell’Altavaldelsa, al fine di svolgere in modo coordinato talune funzioni, servizi ed attività determinati, i Comuni sunnominati</text:span><text:span text:style-name="T5"> <text:s/>disciplina</text:span><text:span text:style-name="T8">no</text:span><text:span text:style-name="T5"> le modalità d funzionamento del Centro Pari Opportunità Valde</text:span><text:span text:style-name="T9">l</text:span><text:span text:style-name="T5">sa, </text:span><text:span text:style-name="T7">nel prosieguo del presente atto denominato Centro, che svolg</text:span><text:span text:style-name="T10">e</text:span><text:span text:style-name="T7"> la propria attività con particolare attenzione al territorio dell’Altavaldelsa. </text:span></text:p>
            <text:p text:style-name="P9"><text:span text:style-name="T11">I Comuni aderenti intendono, tra l’altro:</text:span><text:span text:style-name="T11"/></text:p>
            <text:p text:style-name="P7"><text:span text:style-name="T7">- favorire la formazione di Comitati</text:span><text:span text:style-name="T5"> Unici di Garanzia</text:span><text:span text:style-name="T7">, come previsto dai contratti di lavoro delle aziende pubbliche e private;</text:span></text:p>
            <text:p text:style-name="P7"><text:span text:style-name="T11">- verificare lo stato di attuazione sul territorio delle leggi statali e regionali e degli interventi</text:span><text:span text:style-name="T11"/></text:p>
            <text:p text:style-name="P7"><text:span text:style-name="T11">comunitari per la realizzazione delle pari opportunità;</text:span><text:span text:style-name="T11"/></text:p>
            <text:p text:style-name="P7"><text:span text:style-name="T11">- promuovere iniziative e collaborazioni con le associazioni di categoria, con i sindacati, con le associazioni del volontariato e con gli enti no-profit, dirette a sviluppare la ricerca sulla condizione femminile sul territorio, a favorire lo sviluppo dell’occupazione femminile e delle opportunità di crescita professionale e culturale, a favorire la partecipazione delle donne alla vita civile della comunità;</text:span><text:span text:style-name="T11"/></text:p>
            <text:p text:style-name="P7"><text:span text:style-name="T11">- ottimizzare le risorse e le professionalità necessarie per l’espletamento delle attività e degli interventi in materia di pari opportunità e perseguire obiettivi di economicità, efficacia ed efficienza.</text:span><text:span text:style-name="T11"/></text:p>
            <text:p text:style-name="P10"/>
            <text:p text:style-name="P11"/>
          </table:table-cell>
        </table:table-row>
        <table:table-row>
          <table:table-cell table:style-name="Tabella1.A2" office:value-type="string">
            <text:p text:style-name="P12">Art. 2 – Finalità e compiti del Centro</text:p>
            <text:p text:style-name="P13">L’attività del Centro è diretta a rimuovere gli ostacoli che di fatto comportano la non piena parità tra uomo e donna, con particolare riguardo all’ambiente di lavoro, alle relazioni sociali, al rapporto tra attività di lavoro, realizzazione professionale ed impegno e</text:p>
            <text:p text:style-name="P13">responsabilità familiari e alla specificità della identità e della condizione femminile, nel quadro della promozione di una cultura della parità e delle pari opportunità.</text:p>
            <text:p text:style-name="P13">Per la realizzazione delle finalità di cui sopra comma il Centro:</text:p>
            <text:p text:style-name="P13">a) formula proposte contenenti iniziative e misure atte a consentire la effettiva parità tra uomo e donna, con particolare riferimento alla partecipazione attiva delle</text:p>
            <text:p text:style-name="P13">donne nella vita politica, sociale ed economica e alla <text:soft-page-break/>loro presenza negli enti, organismi, istituzioni e società a partecipazione pubblica, nelle quali spetta al Comune la nomina o la designazione di propri rappresentanti;</text:p>
            <text:p text:style-name="P13">b) promuove e sostiene azioni positive dirette a favorire il superamento delle situazioni di disparità e di svantaggio che limitano l’esercizio dei diritti della donna con specifico riguardo alla scuola, alle attività culturali, alla formazione professionale, al lavoro, alla famiglia, alla sanità e alla assistenza sociale;</text:p>
            <text:p text:style-name="P13">c) promuove indagini e ricerche sulla condizione della donna, sulla evoluzione della identità femminile e sulle prospettive di un suo effettivo e pieno inserimento nella vita pubblica, culturale, sociale e economica nella società in trasformazione;</text:p>
            <text:p text:style-name="P13">d) mantiene i rapporti con i Comuni e gli altri enti locali, associazioni e istituzioni pubbliche e private operanti nel territorio, anche mediante l’organizzazione di incontri, dibattiti, convegni e l’assistenza alle scuole e alle famiglie nella</text:p>
            <text:p text:style-name="P13">formazione, personale e professionale, delle giovani donne e il loro inserimento nel mondo del lavoro;</text:p>
            <text:p text:style-name="P13">e) favorisce la conoscenza della normativa europea, nazionale, regionale e locale concernente la condizione della donna in materia di diritti, di attività lavorative e di impresa, di famiglia e di ogni altro settore che la riguardi, anche direttamente;</text:p>
            <text:p text:style-name="P13">f) esprime parere nelle materie che implicano un impatto di genere ogni qualvolta ne venga fatta richiesta dagli Organismi Istituzionali del Comune; in particolare è ascoltato in audizione dalla Commissione Consiliare competente e formula</text:p>
            <text:p text:style-name="P13">indicazioni in occasione della presentazione del Bilancio Previsionale annuale del Comune;</text:p>
            <text:p text:style-name="P13">g) esprime parere obbligatorio sugli atti amministrativi di valenza programmatoria, di competenza del Consiglio Comunale, nei seguenti ambiti: scuola e servizi alla famiglia, sanità, ambiente, viabilità e uso degli spazi, politiche degli orari della città; tale parere deve essere formulato entro 20 giorni dalla richiesta delle Presidenze dei Consigli Comunali altrimenti viene considerato acquisito con assenso;</text:p>
            <text:p text:style-name="P13">h) le Presidenze dei Consigli inviano al Centro pari Opportunità, contestualmente all’invito in Commissione Consiliare, gli atti di cui al precedente punto;</text:p>
            <text:p text:style-name="P13">i) <text:span text:style-name="T12">gestisce per conto dei Comuni</text:span> il Centro AntiViolenza allo scopo di attivare interventi coordinati di contrasto alla violenza , agli abusi e maltrattamenti familiari ed extrafamiliari su donne e minori, offrendo risposte modulate ai bisogni di</text:p>
            <text:p text:style-name="P13">ciascun caso;</text:p>
            <text:p text:style-name="P13">j) coordina e <text:span text:style-name="T12">sorveglia</text:span> l’adempimento di quanto previsto dal Protocollo Operativo del “ Tavolo Valdelsa per al protezione e la messa in sicurezza delle donne vittime della violenza maschile” <text:span text:style-name="T12">approvato dai competenti organismi comunali nel 2013</text:span>;</text:p>
            <text:p text:style-name="P14">Entro il 31 Marzo di ogni anno il Centro Pari Opportunità presenta la propria Relazione</text:p>
            <text:p text:style-name="P14">Annuale ai Consigli Comunali a cui sono invitate, a cura del Centro, le Associazioni di cui al successivo Articolo 4.</text:p>
          </table:table-cell>
          <table:table-cell table:style-name="Tabella1.B2" office:value-type="string">
            <text:p text:style-name="P6">Art. 2 – Finalità e compiti del Centro</text:p>
            <text:p text:style-name="P7"><text:span text:style-name="T11">L’attività del Centro è diretta a rimuovere gli ostacoli che di fatto comportano la non piena parità tra uomo e donna, con particolare riguardo all’ambiente di lavoro, alle relazioni sociali, al rapporto tra attività di lavoro, realizzazione professionale ed impegno e responsabilità familiari e alla specificità della identità e della condizione femminile, nel quadro della promozione di una cultura della parità e delle pari opportunità.</text:span><text:span text:style-name="T11"/></text:p>
            <text:p text:style-name="P7"><text:span text:style-name="T11">Per la realizzazione delle finalità di cui sopra il Centro:</text:span><text:span text:style-name="T11"/></text:p>
            <text:p text:style-name="P7"><text:span text:style-name="T11">a) formula proposte contenenti iniziative e misure atte a consentire la effettiva parità tra uomo e donna, con particolare riferimento alla partecipazione attiva delle donne nella vita politica, sociale ed economica e alla </text:span><text:soft-page-break/><text:span text:style-name="T11">loro presenza negli enti, organismi, istituzioni e società a partecipazione pubblica, nelle quali spetta al Comune la nomina o la designazione di propri rappresentanti;</text:span><text:span text:style-name="T11"/></text:p>
            <text:p text:style-name="P7"><text:span text:style-name="T11">b) promuove e sostiene azioni positive dirette a favorire il superamento delle situazioni di disparità e di svantaggio che limitano l’esercizio dei diritti della donna con specifico riguardo alla scuola, alle attività culturali, alla formazione professionale, al lavoro, alla famiglia, alla sanità e alla assistenza sociale;</text:span><text:span text:style-name="T11"/></text:p>
            <text:p text:style-name="P7"><text:span text:style-name="T11">c) promuove indagini e ricerche sulla condizione della donna, sulla evoluzione della identità femminile e sulle prospettive di un suo effettivo e pieno inserimento nella vita pubblica, culturale, sociale e economica nella società in trasformazione; </text:span><text:span text:style-name="T11"/></text:p>
            <text:p text:style-name="P7"><text:span text:style-name="T11">d) mantiene i rapporti con i Comuni e gli altri enti locali, associazioni e istituzioni pubbliche e private operanti nel territorio, anche mediante l’organizzazione di incontri, dibattiti, convegni e l’assistenza alle scuole e alle famiglie nella formazione, personale e professionale, delle giovani donne e il loro inserimento nel mondo del lavoro;</text:span><text:span text:style-name="T11"/></text:p>
            <text:p text:style-name="P7"><text:span text:style-name="T11">e) favorisce la conoscenza della normativa europea, nazionale, regionale e locale concernente la condizione della donna in materia di diritti, di attività lavorative e di impresa, di famiglia e di ogni altro settore che la riguardi, anche direttamente;</text:span><text:span text:style-name="T11"/></text:p>
            <text:p text:style-name="P7"><text:span text:style-name="T11">f) esprime parere nelle materie che implicano un impatto di genere ogni qualvolta ne venga fatta richiesta dagli Organismi Istituzionali del Comune; in particolare è ascoltato in audizione dalla Commissione Consiliare competente e formula indicazioni in occasione della presentazione del Bilancio Previsionale annuale del Comune;</text:span><text:span text:style-name="T11"/></text:p>
            <text:p text:style-name="P7"><text:span text:style-name="T11">g) esprime parere obbligatorio sugli atti amministrativi di valenza programmatoria, di competenza del Consiglio Comunale, nei seguenti ambiti: scuola e servizi alla famiglia, sanità, ambiente, viabilità e uso degli spazi, politiche degli orari della città; tale parere deve <text:s/>essere formulato entro 20 giorni dalla richiesta delle Presidenze dei Consigli Comunali altrimenti viene considerato acquisito con assenso;</text:span><text:span text:style-name="T11"/></text:p>
            <text:p text:style-name="P7"><text:span text:style-name="T11">h) le Presidenze dei Consigli inviano al Centro pari Opportunità, contestualmente all’invito in Commissione Consiliare, gli atti di cui al precedente punto;</text:span><text:span text:style-name="T11"/></text:p>
            <text:p text:style-name="P7"><text:span text:style-name="T11">i) </text:span><text:span text:style-name="T5">collabora con</text:span><text:span text:style-name="T11"> il Centro AntiViolenza allo scopo di attivare interventi coordinati di contrasto alla violenza, agli abusi e maltrattamenti familiari ed extrafamiliari su donne e minori, offrendo risposte modulate ai bisogni di ciascun caso;</text:span></text:p>
            <text:p text:style-name="P7"><text:span text:style-name="T11">j) coordina e </text:span><text:span text:style-name="T5">monitora</text:span><text:span text:style-name="T11"> l’adempimento di quanto previsto dal </text:span><text:span text:style-name="T5">vigente</text:span><text:span text:style-name="T11"> Protocollo Operativo del “ Tavolo Valdelsa per la protezione e la messa in sicurezza delle donne vittime della violenza maschile”.</text:span></text:p>
            <text:p text:style-name="P15"><text:span text:style-name="T8">I</text:span><text:span text:style-name="T5">l Centro Pari Opportunità, entro il 31 dicembre di ogni anno, relaziona ai Consigli Comunali circa le attività svolte nel corso dell’annualità, ai sensi del successivo art. 4.</text:span></text:p>
            <text:p text:style-name="P11"/>
          </table:table-cell>
        </table:table-row>
        <text:soft-page-break/>
        <table:table-row>
          <table:table-cell table:style-name="Tabella1.A2" office:value-type="string">
            <text:p text:style-name="P12">Art. 3 – Organizzazione</text:p>
            <text:p text:style-name="P13">Sono organi del Centro:</text:p>
            <text:p text:style-name="P13">a) l’Assemblea;</text:p>
            <text:p text:style-name="P13">b) il Consiglio <text:span text:style-name="T12">di Coordinamento</text:span>;</text:p>
            <text:p text:style-name="P13">c) la Presidente</text:p>
            <text:p text:style-name="P16">Gli organi si rinnovano con la elezione dei Consigli Comunali.</text:p>
          </table:table-cell>
          <table:table-cell table:style-name="Tabella1.B2" office:value-type="string">
            <text:p text:style-name="P6">Art. 3 – Organizzazione</text:p>
            <text:p text:style-name="P7"><text:span text:style-name="T11">Sono organi del Centro:</text:span><text:span text:style-name="T11"/></text:p>
            <text:p text:style-name="P7"><text:span text:style-name="T11">a) l’Assemblea;</text:span><text:span text:style-name="T11"/></text:p>
            <text:p text:style-name="P7"><text:span text:style-name="T11">b) il Consiglio </text:span><text:span text:style-name="T5">Esecutivo</text:span><text:span text:style-name="T11">;</text:span></text:p>
            <text:p text:style-name="P7"><text:span text:style-name="T11">c) la Presidente</text:span><text:span text:style-name="T11"/></text:p>
            <text:p text:style-name="P7"><text:span text:style-name="T11">Gli organi si rinnovano con la elezione dei Consigli Comunali.</text:span><text:span text:style-name="T11"/></text:p>
            <text:p text:style-name="P11"/>
          </table:table-cell>
        </table:table-row>
        <table:table-row>
          <table:table-cell table:style-name="Tabella1.A2" office:value-type="string">
            <text:p text:style-name="P12">Art.4 – Assemblea</text:p>
            <text:p text:style-name="P13">L’Assemblea del Centro è composta da un numero di componenti non inferiore a 20. Sono componenti di diritto <text:span text:style-name="T12">le elette dei Consigli Comunali e le nominate nelle Giunte Comunali</text:span>.</text:p>
            <text:p text:style-name="P13">Le componenti non di diritto sono individuate in numero pari al massimo delle componenti di diritto e comunque in numero tale da garantire la composizione minima prevista al punto precedente.</text:p>
            <text:p text:style-name="P13">Esse sono scelte tra le donne che presentino particolari conoscenze ed esperienze in merito al tema delle pari opportunità tra uomini e donne ed in merito alle tematiche di genere.</text:p>
            <text:p text:style-name="P13">Le candidature per le componenti non di diritto sono avanzate da soggetti presenti e operanti a livello dei singoli Comuni e del territorio dell’Altavaldelsa quali le associazioni femminili, le categorie professionali, le organizzazioni sindacali, le componenti femminili</text:p>
            <text:p text:style-name="P13">dei partiti, le associazioni che si occupano di questioni connesse <text:span text:style-name="T12">alle pari opportunità e alle relazioni di “genere”.</text:span></text:p>
            <text:p text:style-name="P13">In ogni caso, al fine di poter presentare candidature di donne per il Centro per le Pari Opportunità, le Associazioni devono iscriversi agli albi comunali dei singoli comuni</text:p>
            <text:p text:style-name="P13">Sono possibili auto-candidature: in questo caso l’interessata deve depositare proprio curriculum presso la Segreteria Tecnica del Comune di Poggibonsi che gestisce il Centro in qualità di Comune Capofila .</text:p>
            <text:p text:style-name="P13">La segreteria Tecnica a supporto del funzionamento del Centro e dei suoi organi è individuata nel Settore di riferimento del Comune di Poggibonsi in qualità di Comune Capofila coadiuvato dalle strutture tecniche di riferimento degli altri Comuni dell’Altavaldelsa e procederà ad una istruttoria tecnica della documentazione presentata e dei curricula. Tale istruttoria sarà presentata ai Consigli Comunali convalidati che provvederanno agli atti deliberativi che ne sanciranno l’approvazione.</text:p>
            <text:p text:style-name="P13">Qualora non pervengano candidature o ne pervengano in numero inferiore a quello delle</text:p>
            <text:p text:style-name="P13">componenti da nominare, i Presidenti dei Consigli Comunali invitano ciascun/ciascuna</text:p>
            <text:p text:style-name="P13">consigliere/a a formulare entro <text:span text:style-name="T12">breve termine</text:span> candidature nel numero massimo di due.</text:p>
            <text:p text:style-name="P13">L’Assemblea dura in carica fino al termine dei consigli comunali e le sue componenti sono rinnovabili. <text:span text:style-name="T12">Le elette e nominate dai Sindaci</text:span> continuano ad esercitare le funzioni fino all’individuazione delle nuove <text:span text:style-name="T12">elette e nominate dai Sindaci ed alla loro successiva nomina</text:span>.</text:p>
            <text:p text:style-name="P13">L’Assemblea elegge nel proprio seno, con votazione separata, a scrutinio segreto con voto limitato a uno, <text:soft-page-break/>la Presidente, mentre si definisce Vice-Presidente la componente più anziana dell’Assemblea. Per l’elezione della Presidente è necessaria per le prime due votazioni la maggioranza dei voti dei componenti, per le votazioni successive la maggioranza dei voti dei presenti.</text:p>
            <text:p text:style-name="P13">In caso di parità si procede al ballottaggio tra le due candidate aventi riportato il numero maggiore di preferenze.</text:p>
            <text:p text:style-name="P13">L’Assemblea si riunisce presso i locali messi a disposizione dalle Amministrazioni Comunali che hanno istituito il Centro e l’avviso di convocazione deve essere spedito, su richiesta della Presidente e a cura della Segreteria, almeno cinque giorni prima della data fissata per la seduta.</text:p>
            <text:p text:style-name="P13">L’Assemblea si riunisce almeno tre volte l’anno e ogni qualvolta sia ritenuto necessario dalla Presidente o lo richieda almeno un terzo delle componenti.</text:p>
            <text:p text:style-name="P13">L’Assemblea viene riunita in doppia convocazione. Le due convocazioni possono essere</text:p>
            <text:p text:style-name="P13">previste in una stessa data purché in orari differenti.</text:p>
            <text:p text:style-name="P13">Per la validità delle sedute è necessaria in prima convocazione la presenza della maggioranza delle componenti; in seconda convocazione è necessaria la presenza di almeno <text:span text:style-name="T12">un terzo</text:span> delle componenti e le determinazioni sono assunte a maggioranza delle</text:p>
            <text:p text:style-name="P13">presenti.</text:p>
            <text:p text:style-name="P13">L’assemblea svolge le seguenti funzioni:</text:p>
            <text:p text:style-name="P13">a) delinea le linee programmatiche dell’azione del Centro;</text:p>
            <text:p text:style-name="P13">b) approva i piani di azione e le iniziative aventi rilevanza locale, regionale, nazionale e internazionale;</text:p>
            <text:p text:style-name="P13">c) approva la Relazione Annuale predisposta dal Consiglio.</text:p>
          </table:table-cell>
          <table:table-cell table:style-name="Tabella1.B2" office:value-type="string">
            <text:p text:style-name="P17">Art. <text:span text:style-name="T13">4</text:span> – <text:span text:style-name="T13">Assemblea</text:span></text:p>
            <text:p text:style-name="P18"><text:span text:style-name="T14">L’Assemblea del Centro è composta da un numero di componenti non inferiore a 20. Sono componenti di diritto </text:span><text:span text:style-name="T15">le Sindache, le Assessore e le Consigliere Comunali</text:span><text:span text:style-name="T14">.</text:span></text:p>
            <text:p text:style-name="P19"><text:span text:style-name="T14">Le componenti non di diritto sono individuate in numero pari al massimo delle componenti</text:span><text:span text:style-name="T14"/></text:p>
            <text:p text:style-name="P20">di diritto e comunque in numero tale da garantire la composizione minima prevista al punto precedente.</text:p>
            <text:p text:style-name="P19"><text:span text:style-name="T14">Esse sono scelte tra le donne che presentino particolari conoscenze ed esperienze in merito al tema delle pari opportunità tra uomini e donne ed in merito alle tematiche di genere.</text:span><text:span text:style-name="T14"/></text:p>
            <text:p text:style-name="P19"><text:span text:style-name="T14">Le candidature per le componenti non di diritto sono avanzate da soggetti presenti e operanti a livello dei singoli Comuni e del territorio dell’Altavaldelsa quali le associazioni femminili, le categorie professionali, le organizzazioni sindacali, le componenti femminili dei partiti, le associazioni che si occupano di </text:span><text:span text:style-name="T16">questioni connesse </text:span><text:span text:style-name="T15">alle politiche di genere</text:span><text:span text:style-name="T14">.</text:span></text:p>
            <text:p text:style-name="P19"><text:span text:style-name="T14">In ogni caso, al fine di poter presentare candidature di donne per il Centro per le Pari Opportunità, le Associazioni devono iscriversi agli albi comunali dei singoli comuni.</text:span><text:span text:style-name="T14"/></text:p>
            <text:p text:style-name="P19"><text:span text:style-name="T14">Sono possibili auto-candidature: in questo caso l’interessata deve depositare proprio curriculum presso la Segreteria Tecnica del Comune di Poggibonsi che gestisce il Centro in qualità di Comune Capofila .</text:span><text:span text:style-name="T14"/></text:p>
            <text:p text:style-name="P20">La segreteria Tecnica a supporto del funzionamento del Centro e dei suoi organi è individuata nel Settore di riferimento del Comune di Poggibonsi in qualità di Comune Capofila coadiuvato dalle strutture tecniche di riferimento degli altri Comuni dell’Altavaldelsa e procederà ad una istruttoria tecnica della documentazione presentata e dei curricula. Tale istruttoria sarà presentata ai Consigli Comunali convalidati che provvederanno agli atti deliberativi che ne sanciranno l’approvazione.</text:p>
            <text:p text:style-name="P19"><text:span text:style-name="T14">Qualora non pervengano candidature o ne pervengano in numero inferiore a quello delle componenti da nominare, i Presidenti dei Consigli Comunali invitano ciascun/ciascuna consigliere/a a formulare, </text:span><text:span text:style-name="T16">entro </text:span><text:span text:style-name="T15">il termine di 7 giorni</text:span><text:span text:style-name="T14">, candidature nel numero massimo di due.</text:span></text:p>
            <text:p text:style-name="P19"><text:span text:style-name="T14">L’Assemblea dura in carica fino al termine dei consigli comunali e le sue componenti sono rinnovabili. </text:span><text:span text:style-name="T15">Le </text:span><text:span text:style-name="T17">Sindache, le </text:span><text:span text:style-name="T15">Consigliere e le Assessore</text:span><text:span text:style-name="T14"> continuano ad esercitare le funzioni fino all’individuazione </text:span><text:span text:style-name="T15">delle nuove </text:span><text:span text:style-name="T17">Sindache, </text:span><text:span text:style-name="T15">Consigliere e Assessore.</text:span></text:p>
            <text:p text:style-name="P19"><text:span text:style-name="T14">L’Assemblea elegge nel proprio seno, con votazione separata, a scrutinio segreto con voto limitato a uno, la Presidente, mentre si definisce Vice-Presidente la componente più anziana dell’Assemblea. Per </text:span><text:soft-page-break/><text:span text:style-name="T14">l’elezione della Presidente è necessaria per le prime due votazioni la maggioranza dei voti delle componenti, per le votazioni successive la maggioranza dei voti delle presenti.</text:span></text:p>
            <text:p text:style-name="P19"><text:span text:style-name="T14">In caso di parità si procede al ballottaggio tra le due candidate aventi riportato il numero maggiore di preferenze.</text:span><text:span text:style-name="T14"/></text:p>
            <text:p text:style-name="P19"><text:span text:style-name="T14">L’Assemblea si riunisce presso i locali messi a disposizione dalle Amministrazioni Comunali che hanno istituito il Centro e l’avviso di convocazione deve essere spedito, su richiesta della Presidente e a cura della Segreteria, almeno cinque giorni prima della data fissata per la seduta.</text:span><text:span text:style-name="T14"/></text:p>
            <text:p text:style-name="P19"><text:span text:style-name="T14">L’Assemblea si riunisce almeno tre volte l’anno e ogni qualvolta sia ritenuto necessario <text:s/>alla Presidente o lo richieda almeno un terzo delle componenti.</text:span><text:span text:style-name="T14"/></text:p>
            <text:p text:style-name="P19"><text:span text:style-name="T14">L’Assemblea viene riunita in doppia convocazione. Le due convocazioni possono essere previste in una stessa data purché in orari differenti.</text:span><text:span text:style-name="T14"/></text:p>
            <text:p text:style-name="P19"><text:span text:style-name="T14">Per la validità delle sedute è necessaria in prima convocazione la presenza della maggioranza delle componenti; in seconda convocazione è necessaria la presenza di almeno </text:span><text:span text:style-name="T15">un quinto </text:span><text:span text:style-name="T14">delle componenti e le determinazioni sono assunte a maggioranza delle presenti.</text:span></text:p>
            <text:p text:style-name="P19"><text:span text:style-name="T14">L’assemblea svolge le seguenti funzioni:</text:span><text:span text:style-name="T14"/></text:p>
            <text:p text:style-name="P19"><text:span text:style-name="T14">a) delinea le linee programmatiche dell’azione del Centro;</text:span><text:span text:style-name="T14"/></text:p>
            <text:p text:style-name="P19"><text:span text:style-name="T14">b) approva i piani di azione e le iniziative aventi rilevanza locale, regionale, nazionale e internazionale;</text:span><text:span text:style-name="T14"/></text:p>
            <text:p text:style-name="P19"><text:span text:style-name="T14">c) approva la </text:span><text:span text:style-name="T18">r</text:span><text:span text:style-name="T14">elazione </text:span><text:span text:style-name="T18">a</text:span><text:span text:style-name="T14">nnuale predisposta dal Consiglio.</text:span></text:p>
          </table:table-cell>
        </table:table-row>
        <table:table-row>
          <table:table-cell table:style-name="Tabella1.A2" office:value-type="string">
            <text:p text:style-name="P12">Art. 5 – Il Consiglio Esecutivo</text:p>
            <text:p text:style-name="P13">Il Consiglio Esecutivo è composto dalla Presidente e da 8 componenti di cui 5 di diritto e 3 non di diritto elette dall’Assemblea.</text:p>
            <text:p text:style-name="P13">L’Assemblea elegge nel proprio seno, con votazione separata, a scrutinio segreto, con l’espressione di un numero massimo di quattro preferenze, le componenti non di diritto ed i Comuni indicano le 5 componenti di diritto garantendo la rappresentatività dei cinque Comuni in seno al Consiglio Esecutivo.</text:p>
            <text:p text:style-name="P13">Risultano elette <text:span text:style-name="T12">le quattro tra quelle di diritto</text:span> e le tre tra quelle non di diritto che ottengono più voti. A parità di voti si procede per anzianità di età.</text:p>
            <text:p text:style-name="P13">Il Consiglio coordina l’attività del Centro, assumendo le iniziative per il conseguimento</text:p>
            <text:p text:style-name="P13">delle sue finalità e l’attuazione dei piani e programmi approvati dall’Assemblea.</text:p>
            <text:p text:style-name="P13">Il Consiglio si riunisce almeno una volta ogni tre mesi e ogni qualvolta sia ritenuto necessario dalla Presidente o lo richiedano almeno tre componenti.</text:p>
            <text:p text:style-name="P13">Le riunioni si svolgono presso i locali messi a disposizione dai Comuni o presso altre sedi comunali di volta in volta comunicate; l’avviso di convocazione deve essere spedito su richiesta della Presidente e a cura della segreteria tecnica almeno cinque giorni prima della data fissata per la seduta.</text:p>
            <text:p text:style-name="P13">Per la validità delle sedute è necessaria la presenza <text:soft-page-break/>della maggioranza delle componenti e le determinazioni sono assunte a maggioranza delle presenti. In caso di parità di voti prevale quello della Presidente.</text:p>
            <text:p text:style-name="P13">Il Consiglio Esecutivo predispone la relazione annuale di cui all’art. 2.</text:p>
            <text:p text:style-name="P13">Il Consiglio Esecutivo dura in carica fino al termine dei Consigli Comunali e le sue componenti sono rinnovabili. <text:span text:style-name="T12">Le nominate continuano ad esercitare le funzioni fino all’individuazione delle nuove elette e nominate.</text:span></text:p>
          </table:table-cell>
          <table:table-cell table:style-name="Tabella1.B2" office:value-type="string">
            <text:p text:style-name="P21">Art. 5 – Il Consiglio Esecutivo</text:p>
            <text:p text:style-name="P19"><text:span text:style-name="T14">Il Consiglio Esecutivo è composto dalla Presidente e da 8 componenti di cui 5 di diritto </text:span><text:span text:style-name="T15">individuate dai Comuni</text:span><text:span text:style-name="T14"> e 3 non di diritto elette dall’Assemblea.</text:span></text:p>
            <text:p text:style-name="P19"><text:span text:style-name="T14">L’Assemblea elegge nel proprio seno, con votazione separata, a scrutinio segreto, con l’espressione di un numero massimo di quattro preferenze, le 3 componenti non di diritto ed i Comuni indicano le 5 componenti di diritto garantendo la rappresentatività dei cinque Comuni in seno al Consiglio Esecutivo.</text:span><text:span text:style-name="T14"/></text:p>
            <text:p text:style-name="P19"><text:span text:style-name="T15">Risultano elette le tre tra quelle non di diritto</text:span><text:span text:style-name="T14"> che ottengono più voti. A parità di voti si procede per anzianità di età.</text:span></text:p>
            <text:p text:style-name="P19"><text:span text:style-name="T15">E’ invitata permanente alle sedute del Consiglio Esecutivo la Vicepresidente.</text:span><text:span text:style-name="T15"/></text:p>
            <text:p text:style-name="P19"><text:span text:style-name="T14">Il Consiglio coordina l’attività del Centro, assumendo le iniziative per il conseguimento delle sue finalità e l’attuazione dei piani e programmi approvati dall’Assemblea.</text:span><text:span text:style-name="T14"/></text:p>
            <text:p text:style-name="P19"><text:span text:style-name="T14">Il Consiglio si riunisce almeno una volta ogni tre mesi e ogni qualvolta sia ritenuto necessario dalla Presidente o lo richiedano almeno tre componenti.</text:span><text:span text:style-name="T14"/></text:p>
            <text:p text:style-name="P19"><text:span text:style-name="T14">Le riunioni si svolgono presso i locali messi a disposizione dai Comuni o presso altre sedi comunali di volta in volta comunicate; l’avviso di convocazione deve essere spedito su richiesta della Presidente e a cura della segreteria tecnica almeno cinque giorni </text:span><text:soft-page-break/><text:span text:style-name="T14">prima della data fissata per la seduta.</text:span><text:span text:style-name="T14"/></text:p>
            <text:p text:style-name="P22">Per la validità delle sedute è necessaria la presenza della maggioranza delle componenti e le determinazioni sono assunte con voto favorevole della maggioranza delle presenti; in caso di parità di voti prevale quello della Presidente.</text:p>
            <text:p text:style-name="P23">La Vice-Presidente non ha diritto di voto.<text:span text:style-name="T14"/></text:p>
            <text:p text:style-name="P24">Il Consiglio Esecutivo predispone la relazione annuale di cui all’art. 2.</text:p>
            <text:p text:style-name="P19"><text:span text:style-name="T14">Il Consiglio Esecutivo dura in carica fino al termine dei Consigli Comunali e le sue componenti sono rinnovabili. Le componenti del Consiglio Esecutivo continuano ad esercitare le funzioni fino all’individuazione delle </text:span><text:span text:style-name="T15">nuove </text:span><text:span text:style-name="T19">Sindache,</text:span><text:span text:style-name="T15"> Consigliere e Assessore.</text:span></text:p>
            <text:p text:style-name="P16"/>
          </table:table-cell>
        </table:table-row>
        <table:table-row>
          <table:table-cell table:style-name="Tabella1.A2" office:value-type="string">
            <text:p text:style-name="P12">Art.6 – La Presidente</text:p>
            <text:p text:style-name="P13">La Presidente eletta ai sensi dell’art.4 presiede l’Assemblea e il Consiglio Esecutivo ed ha la rappresentanza legale del Centro.</text:p>
            <text:p text:style-name="P13">La Presidente inoltre:</text:p>
            <text:p text:style-name="P13">a) rappresenta il Centro, nell’ambito dei rapporti e delle relazioni con i Comuni dell’Altavaldelsa e gli altri enti locali, associazioni e istituzioni pubbliche e private;</text:p>
            <text:p text:style-name="P13">b) promuove e cura i rapporti con gli altri Centri delle Pari Opportunità a tutti i livelli locali, provinciali e regionali;</text:p>
            <text:p text:style-name="P13">c) coordina le attività dell’Assemblea e del Consiglio Esecutivo;</text:p>
            <text:p text:style-name="P13">d) riferisce ai Sindaci sulle attività del Centro;</text:p>
            <text:p text:style-name="P13">e) indirizza l’attività della Segreteria Tecnica individuata presso il Comune Capofila;</text:p>
            <text:p text:style-name="P13">f) cura la gestione del Centro direttamente e/o attraverso soggetti appositamente individuati nel rispetto di quanto previsto dalle normative vigenti ai fini del mantenimento del livello qualitativo ottenuto dal Centro per il lavoro di ascolto e di accompagnamento alle donne in tutte le loro necessità ed in modo particolare per le donne che hanno subito violenza.</text:p>
            <text:p text:style-name="P13">In caso di assenza o impedimento temporaneo della Presidente essa viene sostituita dalla consigliera più anziana di età sino alla nomina delle nuove cariche.</text:p>
            <text:p text:style-name="P13">La Presidente dura in carica fino al termine dei Consigli Comunali e l’incarico è rinnovabile. La Presidente continua ad esercitare le funzioni fino all’individuazione della nuova eletta.</text:p>
          </table:table-cell>
          <table:table-cell table:style-name="Tabella1.B2" office:value-type="string">
            <text:p text:style-name="P21">Art.6 – La Presidente</text:p>
            <text:p text:style-name="P19"><text:span text:style-name="T14">La Presidente, eletta ai sensi dell’art.4, presiede l’Assemblea e il Consiglio Esecutivo ed ha la rappresentanza legale del Centro.</text:span><text:span text:style-name="T14"/></text:p>
            <text:p text:style-name="P19"><text:span text:style-name="T14">La Presidente inoltre:</text:span><text:span text:style-name="T14"/></text:p>
            <text:p text:style-name="P19"><text:span text:style-name="T14">a) rappresenta il Centro, nell’ambito dei rapporti e delle relazioni con i Comuni dell’Altavaldelsa e gli altri enti locali, associazioni e istituzioni pubbliche e private;</text:span><text:span text:style-name="T14"/></text:p>
            <text:p text:style-name="P19"><text:span text:style-name="T14">b) promuove e cura i rapporti con gli altri Centri delle Pari Opportunità a tutti i livelli locali, provinciali e regionali;</text:span><text:span text:style-name="T14"/></text:p>
            <text:p text:style-name="P19"><text:span text:style-name="T14">c) coordina le attività dell’Assemblea e del Consiglio Esecutivo;</text:span><text:span text:style-name="T14"/></text:p>
            <text:p text:style-name="P19"><text:span text:style-name="T14">d) riferisce ai Sindaci sulle attività del Centro;</text:span><text:span text:style-name="T14"/></text:p>
            <text:p text:style-name="P19"><text:span text:style-name="T14">e) indirizza l’attività della Segreteria Tecnica individuata presso il Comune Capofila;</text:span><text:span text:style-name="T14"/></text:p>
            <text:p text:style-name="P19"><text:span text:style-name="T14">f) cura la gestione del Centro direttamente e/o attraverso soggetti appositamente individuati nel rispetto di quanto previsto dalle normative vigenti ai fini del mantenimento del livello qualitativo ottenuto dal Centro per il lavoro di ascolto e di accompagnamento alle donne in tutte le loro necessità ed in modo particolare per le donne che hanno subito violenza.</text:span><text:span text:style-name="T14"/></text:p>
            <text:p text:style-name="P19"><text:span text:style-name="T14">In caso di assenza o impedimento temporaneo della Presidente essa viene sostituita dalla</text:span><text:span text:style-name="T14"/></text:p>
            <text:p text:style-name="P19"><text:span text:style-name="T14">Vice-Presidente sino alla nomina delle nuove cariche.</text:span><text:span text:style-name="T14"/></text:p>
            <text:p text:style-name="P19"><text:span text:style-name="T14">La Presidente dura in carica fino al termine dei Consigli Comunali e l’incarico è rinnovabile. La Presidente continua ad esercitare le funzioni fino all’individuazione della nuova eletta.</text:span><text:span text:style-name="T14"/></text:p>
            <text:p text:style-name="P16"/>
          </table:table-cell>
        </table:table-row>
        <table:table-row>
          <table:table-cell table:style-name="Tabella1.A2" office:value-type="string">
            <text:p text:style-name="P12">Art. 7 – Dimissioni od impedimento</text:p>
            <text:p text:style-name="P13">Qualora venga meno per dimissioni od impedimento di carattere permanente la maggioranza delle componenti il Consiglio Esecutivo, l’Assemblea provvede al rinnovo dell’organo con le modalità previste dall’art. 5. In ogni caso l’Assemblea procede alle sostituzioni delle componenti cessate, mediante votazione con voto limitato ad uno.</text:p>
            <text:p text:style-name="P13">Qualora venga meno per dimissioni od impedimento di carattere permanente la maggioranza delle componenti l’Assemblea, si procede al rinnovo dell’organo, ai sensi dell’art.4. In ogni caso i Consigli Comunali , ove possibile, provvedono alla <text:soft-page-break/>integrazione delle componenti venute meno, ai sensi dell’art. 4</text:p>
            <text:p text:style-name="P13">E’ prevista la <text:span text:style-name="T12">sanzione della</text:span> decadenza <text:span text:style-name="T12">da applicare alle</text:span> componenti del Centro che non intervengano a tre sedute assembleari consecutive senza <text:span text:style-name="T12">giustificato motivo</text:span>.</text:p>
          </table:table-cell>
          <table:table-cell table:style-name="Tabella1.B2" office:value-type="string">
            <text:p text:style-name="P25">Art. 7 – Dimissioni od impedimento</text:p>
            <text:p text:style-name="P19"><text:span text:style-name="T14">Qualora venga meno per dimissioni od impedimento di carattere permanente la maggioranza delle componenti il Consiglio Esecutivo, l’Assemblea provvede al rinnovo dell’organo con le modalità previste dall’art. 5. In ogni caso l’Assemblea procede alle sostituzioni delle componenti cessate, mediante votazione con voto limitato ad uno.</text:span><text:span text:style-name="T14"/></text:p>
            <text:p text:style-name="P19"><text:span text:style-name="T14">Qualora venga meno per dimissioni od impedimento di carattere permanente la maggioranza delle componenti l’Assemblea, si procede al rinnovo dell’organo, ai sensi dell’art.4. In ogni caso i Consigli Comunali, ove possibile, provvedono alla </text:span><text:soft-page-break/><text:span text:style-name="T14">integrazione delle componenti venute meno, ai sensi dell’art. 4</text:span></text:p>
            <text:p text:style-name="P26"><text:span text:style-name="T14">E’ prevista la decadenza </text:span><text:span text:style-name="T20">de</text:span><text:span text:style-name="T14">lle componenti del Centro che non intervengano a tre sedute assembleari consecutive senza giustifica</text:span><text:span text:style-name="T20">zione</text:span><text:span text:style-name="T14">.</text:span></text:p>
            <text:p text:style-name="P16"/>
          </table:table-cell>
        </table:table-row>
        <table:table-row>
          <table:table-cell table:style-name="Tabella1.A2" office:value-type="string">
            <text:p text:style-name="P12">Art. 8 – Risorse strumentali</text:p>
            <text:p text:style-name="P13">Il Centro ha la propria sede presso una struttura messa a disposizione da uno dei Comuni</text:p>
            <text:p text:style-name="P13">convenzionati, alla data odierna in Piazza Unità dei Popoli,1 presso una sede comunale messa a disposizione dal Comune di Colle di Val D’Elsa.</text:p>
            <text:p text:style-name="P13">Al Centro sono assicurate le risorse strumentali ed i mezzi finanziari necessari all’efficiente svolgimento delle funzioni affidategli.</text:p>
            <text:p text:style-name="P13">Il servizio di Segreteria Tecnica a supporto del funzionamento del Centro e dei suoi organi è individuato nel Settore di riferimento del Comune di Poggibonsi in qualità di Comune Capofila coadiuvato dalle strutture tecniche di riferimento degli altri Comuni dell’Altavaldelsa.</text:p>
          </table:table-cell>
          <table:table-cell table:style-name="Tabella1.B2" office:value-type="string">
            <text:p text:style-name="P21">Art. 8 – Risorse strumentali</text:p>
            <text:p text:style-name="P20">Il Centro ha la propria sede presso una struttura messa a disposizione da uno dei Comuni convenzionati, alla data odierna in Piazza Unità dei Popoli, 1 presso una sede comunale messa a disposizione dal Comune di Colle di Val D’Elsa.</text:p>
            <text:p text:style-name="P20">Al Centro sono assicurate le risorse strumentali ed i mezzi finanziari necessari all’efficiente svolgimento delle funzioni affidategli.</text:p>
            <text:p text:style-name="P20">Il servizio di Segreteria Tecnica a supporto del funzionamento del Centro e dei suoi organi è individuato nel Settore di riferimento del Comune di Poggibonsi in qualità di Comune Capofila coadiuvato dalle strutture tecniche di riferimento degli altri Comuni dell’Altavaldelsa.</text:p>
            <text:p text:style-name="P16"/>
          </table:table-cell>
        </table:table-row>
        <table:table-row>
          <table:table-cell table:style-name="Tabella1.A2" office:value-type="string">
            <text:p text:style-name="P12">Art. 9 Risorse e rapporti finanziari</text:p>
            <text:p text:style-name="P13">I Comuni aderenti al presente regolamento, in ragione delle attività di cui all’art.<text:span text:style-name="T12">3</text:span> <text:span text:style-name="T12">e compatibilmente con le risorse dei rispettivi bilanci degli esercizi finanziari annuali, destineranno</text:span> alla realizzazione delle predette attività <text:span text:style-name="T12">previste da programma e per tutto il periodo di vigenza dei rapporti regolati da detto regolamento e dalle apposite convenzioni</text:span>, un importo annuale a copertura della programmazione approvata.</text:p>
          </table:table-cell>
          <table:table-cell table:style-name="Tabella1.B2" office:value-type="string">
            <text:p text:style-name="P27">Art. 9 Risorse e rapporti finanziari</text:p>
            <text:p text:style-name="P28"><text:span text:style-name="T7">I Comuni </text:span><text:span text:style-name="T5">dell’Altavaldelsa,</text:span><text:span text:style-name="T11"> in ragione delle attività di cui all’art.</text:span><text:span text:style-name="T21">2</text:span><text:span text:style-name="T11"> </text:span><text:span text:style-name="T5">destinano</text:span><text:span text:style-name="T11"> alla realizzazione delle </text:span><text:span text:style-name="T22">predette </text:span><text:span text:style-name="T11">attività, un importo annuale a copertura della programmazione approvata.</text:span></text:p>
            <text:p text:style-name="P29"><text:span text:style-name="T7">I Comuni </text:span><text:span text:style-name="T5">dell’Altavaldelsa </text:span><text:span text:style-name="T23">si attivano per partecipare a bandi/opportunità di finanziamento regionali, nazionali ed europee.</text:span></text:p>
          </table:table-cell>
        </table:table-row>
        <table:table-row>
          <table:table-cell table:style-name="Tabella1.A2" office:value-type="string">
            <text:p text:style-name="P30">Art.10 – Norme transitorie e finali</text:p>
            <text:p text:style-name="P31"><text:span text:style-name="T3">Ai fini della prima costituzione degli organi del Centro </text:span><text:span text:style-name="T4">dall’entrata in vigore del presente regolamento,</text:span><text:span text:style-name="T3"> l’Assemblea è convocata dalla Segreteria Tecnica afferente al Comune di Poggibonsi in qualità di Comune Capofila.</text:span></text:p>
            <text:p text:style-name="P31"><text:span text:style-name="T3">L’Assemblea, convocata ai sensi del comma precedente è presieduta dalla Consigliera più</text:span><text:span text:style-name="T3"/></text:p>
            <text:p text:style-name="P32">anziana di età fino all’elezione della Presidente del Centro.</text:p>
          </table:table-cell>
          <table:table-cell table:style-name="Tabella1.B2" office:value-type="string">
            <text:p text:style-name="P33">Art.10 – Norme transitorie e finali</text:p>
            <text:p text:style-name="P34">Ai fini della costituzione degli organi del Centro, <text:span text:style-name="T24">a seguito del rinnovo degli organi comunali di cui all’art.36 del TUEL</text:span>, l’Assemblea è convocata dalla Segreteria Tecnica afferente al Comune di Poggibonsi in qualità di Comune Capofila.</text:p>
            <text:p text:style-name="P34">L’Assemblea, convocata ai sensi del comma precedente è presieduta dalla Consigliera più anziana di età fino all’elezione della Presidente del Centro.</text:p>
            <text:p text:style-name="P30"/>
          </table:table-cell>
        </table:table-row>
      </table:table>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4-24T17:38:18.878398400</meta:creation-date>
    <dc:date>2026-04-30T18:46:45.875537500</dc:date>
    <meta:editing-duration>PT48M3S</meta:editing-duration>
    <meta:editing-cycles>8</meta:editing-cycles>
    <meta:generator>LibreOffice/25.8.5.2$Windows_X86_64 LibreOffice_project/9c8b85f387cc00a89945a79c9e6239f32e450ac2</meta:generator>
    <meta:document-statistic meta:table-count="1" meta:image-count="0" meta:object-count="0" meta:page-count="6" meta:paragraph-count="188" meta:word-count="4490" meta:character-count="30561" meta:non-whitespace-character-count="26237"/>
  </office:meta>
</office:document-meta>
</file>