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 fo:margin-top="0.0395in" fo:margin-bottom="0.0395in"/>
      <style:text-properties fo:font-weight="bold" style:font-weight-asian="bold" style:font-weight-complex="bold"/>
    </style:style>
    <style:style style:name="P2" style:parent-style-name="Standard" style:family="paragraph">
      <style:paragraph-properties fo:margin-top="0.0395in" fo:margin-bottom="0.0395in"/>
    </style:style>
    <style:style style:name="P3" style:parent-style-name="Standard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fo:font-weight="bold" style:font-weight-asian="bold" style:font-weight-complex="bold"/>
    </style:style>
    <style:style style:name="P4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P5" style:parent-style-name="Standard" style:family="paragraph">
      <style:paragraph-properties fo:margin-top="0.0395in" fo:margin-bottom="0.0395in" fo:margin-left="0.3541in" fo:text-indent="-0.3541in">
        <style:tab-stops/>
      </style:paragraph-properties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name="P7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8" style:parent-style-name="Car.predefinitoparagrafo" style:family="text">
      <style:text-properties fo:background-color="#D4EA6B"/>
    </style:style>
    <style:style style:name="T9" style:parent-style-name="Car.predefinitoparagrafo" style:family="text">
      <style:text-properties fo:background-color="#D4EA6B"/>
    </style:style>
    <style:style style:name="T10" style:parent-style-name="Car.predefinitoparagrafo" style:family="text">
      <style:text-properties fo:background-color="#D4EA6B"/>
    </style:style>
    <style:style style:name="T11" style:parent-style-name="Car.predefinitoparagrafo" style:family="text">
      <style:text-properties fo:background-color="#D4EA6B"/>
    </style:style>
    <style:style style:name="T12" style:parent-style-name="Car.predefinitoparagrafo" style:family="text">
      <style:text-properties fo:background-color="#D4EA6B"/>
    </style:style>
    <style:style style:name="P13" style:parent-style-name="Standard" style:family="paragraph">
      <style:paragraph-properties fo:margin-top="0.0395in" fo:margin-bottom="0.0395in" fo:margin-left="0.3541in" fo:text-indent="-0.3541in">
        <style:tab-stops/>
      </style:paragraph-properties>
      <style:text-properties fo:font-weight="bold" style:font-weight-asian="bold" style:font-weight-complex="bold"/>
    </style:style>
    <style:style style:name="P14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15" style:parent-style-name="Car.predefinitoparagrafo" style:family="text">
      <style:text-properties fo:background-color="#FFFF00"/>
    </style:style>
    <style:style style:name="P16" style:parent-style-name="Standard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style:font-name-complex="Times New Roman" fo:font-weight="bold" style:font-weight-asian="bold" style:font-weight-complex="bold"/>
    </style:style>
    <style:style style:name="P17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style:font-name-complex="Times New Roman"/>
    </style:style>
    <style:style style:name="P18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style:font-name-complex="Times New Roman"/>
    </style:style>
    <style:style style:name="P19" style:parent-style-name="Standard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style:font-name-complex="Times New Roman" fo:font-weight="bold" style:font-weight-asian="bold" style:font-weight-complex="bold"/>
    </style:style>
    <style:style style:name="P20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style:font-name-complex="Times New Roman"/>
    </style:style>
    <style:style style:name="P21" style:parent-style-name="Standard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22" style:parent-style-name="Car.predefinitoparagrafo" style:family="text">
      <style:text-properties style:font-name-complex="Times New Roman" fo:font-weight="bold" style:font-weight-asian="bold" style:font-weight-complex="bold"/>
    </style:style>
    <style:style style:name="T23" style:parent-style-name="Car.predefinitoparagrafo" style:family="text">
      <style:text-properties style:font-name-complex="Times New Roman"/>
    </style:style>
    <style:style style:name="P24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style:font-name-complex="Times New Roman"/>
    </style:style>
    <style:style style:name="P25" style:parent-style-name="Standard" style:family="paragraph">
      <style:paragraph-properties fo:margin-top="0.0395in" fo:margin-bottom="0.0395in" fo:margin-left="0.3541in" fo:text-indent="-0.3541in">
        <style:tab-stops/>
      </style:paragraph-properties>
    </style:style>
    <style:style style:name="T26" style:parent-style-name="Car.predefinitoparagrafo" style:family="text">
      <style:text-properties fo:font-weight="bold" style:font-weight-asian="bold" style:font-weight-complex="bold"/>
    </style:style>
    <style:style style:name="P27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P28" style:parent-style-name="Standard" style:family="paragraph">
      <style:paragraph-properties fo:text-align="justify" fo:margin-top="0.0395in" fo:margin-bottom="0.0395in" fo:margin-left="0.3541in" fo:text-indent="-0.3541in">
        <style:tab-stops/>
      </style:paragraph-properties>
      <style:text-properties fo:font-weight="bold" style:font-weight-asian="bold" style:font-weight-complex="bold"/>
    </style:style>
    <style:style style:name="P29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30" style:parent-style-name="Car.predefinitoparagrafo" style:family="text">
      <style:text-properties fo:font-style="italic" style:font-style-asian="italic" style:font-style-complex="italic"/>
    </style:style>
    <style:style style:name="P31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32" style:parent-style-name="Car.predefinitoparagrafo" style:family="text">
      <style:text-properties fo:font-style="italic" style:font-style-asian="italic" style:font-style-complex="italic"/>
    </style:style>
    <style:style style:name="P33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34" style:parent-style-name="Car.predefinitoparagrafo" style:family="text">
      <style:text-properties fo:font-style="italic" style:font-style-asian="italic" style:font-style-complex="italic"/>
    </style:style>
    <style:style style:name="T35" style:parent-style-name="Car.predefinitoparagrafo" style:family="text">
      <style:text-properties fo:font-style="italic" style:font-style-asian="italic" style:font-style-complex="italic"/>
    </style:style>
    <style:style style:name="P36" style:parent-style-name="Standard" style:list-style-name="LFO3" style:family="paragraph">
      <style:paragraph-properties fo:text-align="justify" fo:margin-top="0.0395in" fo:margin-bottom="0.0395in" fo:margin-left="0.3541in" fo:text-indent="-0.3541in">
        <style:tab-stops/>
      </style:paragraph-properties>
    </style:style>
    <style:style style:name="T37" style:parent-style-name="Car.predefinitoparagrafo" style:family="text">
      <style:text-properties fo:font-style="italic" style:font-style-asian="italic" style:font-style-complex="italic"/>
    </style:style>
    <style:style style:name="P38" style:parent-style-name="Standard" style:family="paragraph">
      <style:paragraph-properties fo:text-align="justify" fo:margin-top="0.0395in" fo:margin-bottom="0.0395in">
        <style:tab-stops>
          <style:tab-stop style:type="left" style:position="0.0375in"/>
        </style:tab-stops>
      </style:paragraph-properties>
    </style:style>
    <style:style style:name="P39" style:parent-style-name="Standard" style:family="paragraph">
      <style:paragraph-properties fo:text-align="justify" fo:margin-top="0.0395in" fo:margin-bottom="0.0395in">
        <style:tab-stops>
          <style:tab-stop style:type="left" style:position="0.0375in"/>
        </style:tab-stops>
      </style:paragraph-properties>
    </style:style>
    <style:style style:name="P40" style:parent-style-name="Standard" style:family="paragraph">
      <style:paragraph-properties fo:text-align="justify" fo:margin-top="0.0395in" fo:margin-bottom="0.0395in">
        <style:tab-stops>
          <style:tab-stop style:type="left" style:position="0.0375in"/>
        </style:tab-stops>
      </style:paragraph-properties>
    </style:style>
    <style:style style:name="T41" style:parent-style-name="Car.predefinitoparagrafo" style:family="text">
      <style:text-properties fo:background-color="#D4EA6B"/>
    </style:style>
    <style:style style:name="P42" style:parent-style-name="Standard" style:family="paragraph">
      <style:paragraph-properties fo:margin-top="0.0395in" fo:margin-bottom="0.0395in" fo:margin-left="0.3541in" fo:text-indent="-0.3541in">
        <style:tab-stops/>
      </style:paragraph-properties>
    </style:style>
    <style:style style:name="P43" style:parent-style-name="Standard" style:family="paragraph">
      <style:paragraph-properties fo:margin-top="0.0395in" fo:margin-bottom="0.0395in" fo:margin-left="0.3541in" fo:text-indent="-0.3541in">
        <style:tab-stops/>
      </style:paragraph-properties>
    </style:style>
    <style:style style:name="P44" style:parent-style-name="Standard" style:family="paragraph">
      <style:paragraph-properties fo:margin-top="0.0395in" fo:margin-bottom="0.0395in" fo:margin-left="0.3541in" fo:text-indent="-0.3541in">
        <style:tab-stops/>
      </style:paragraph-properties>
    </style:style>
    <style:style style:name="P45" style:parent-style-name="Standard" style:family="paragraph">
      <style:paragraph-properties fo:text-align="center" fo:margin-top="0.0395in" fo:margin-bottom="0.0395in" fo:margin-left="0.3541in" fo:text-indent="-0.3541in">
        <style:tab-stops/>
      </style:paragraph-properties>
      <style:text-properties fo:font-weight="bold" style:font-weight-asian="bold" style:font-weight-complex="bold"/>
    </style:style>
    <style:style style:name="P46" style:parent-style-name="Standard" style:list-style-name="LFO4" style:family="paragraph">
      <style:paragraph-properties fo:text-align="justify" fo:margin-top="0.0395in" fo:margin-bottom="0.0395in" fo:margin-left="0.5118in" fo:text-indent="-0.5118in">
        <style:tab-stops/>
      </style:paragraph-properties>
    </style:style>
    <style:style style:name="P47" style:parent-style-name="Standard" style:list-style-name="LFO4" style:family="paragraph">
      <style:paragraph-properties fo:text-align="justify" fo:margin-top="0.0395in" fo:margin-bottom="0.0395in" fo:margin-left="0.5118in" fo:text-indent="-0.5118in">
        <style:tab-stops/>
      </style:paragraph-properties>
    </style:style>
    <style:style style:name="T48" style:parent-style-name="Car.predefinitoparagrafo" style:family="text">
      <style:text-properties fo:background-color="#FFFF00"/>
    </style:style>
    <style:style style:name="P49" style:parent-style-name="Standard" style:list-style-name="LFO4" style:family="paragraph">
      <style:paragraph-properties fo:text-align="justify" fo:margin-top="0.0395in" fo:margin-bottom="0.0395in" fo:margin-left="0.5118in" fo:text-indent="-0.5118in">
        <style:tab-stops/>
      </style:paragraph-properties>
    </style:style>
    <style:style style:name="T50" style:parent-style-name="Car.predefinitoparagrafo" style:family="text">
      <style:text-properties fo:background-color="#D4EA6B"/>
    </style:style>
    <style:style style:name="P51" style:parent-style-name="Standard" style:list-style-name="LFO4" style:family="paragraph">
      <style:paragraph-properties fo:text-align="justify" fo:margin-top="0.0395in" fo:margin-bottom="0.0395in" fo:margin-left="0.5118in" fo:text-indent="-0.5118in">
        <style:tab-stops/>
      </style:paragraph-properties>
    </style:style>
    <style:style style:name="T52" style:parent-style-name="Car.predefinitoparagrafo" style:family="text">
      <style:text-properties fo:background-color="#D4EA6B"/>
    </style:style>
    <style:style style:name="T53" style:parent-style-name="Car.predefinitoparagrafo" style:family="text">
      <style:text-properties fo:background-color="#D4EA6B"/>
    </style:style>
    <style:style style:name="P54" style:parent-style-name="Standard" style:list-style-name="LFO4" style:family="paragraph">
      <style:paragraph-properties fo:text-align="justify" fo:margin-top="0.0395in" fo:margin-bottom="0.0395in" fo:margin-left="0.5118in" fo:text-indent="-0.5118in">
        <style:tab-stops/>
      </style:paragraph-properties>
    </style:style>
    <style:style style:name="T55" style:parent-style-name="Car.predefinitoparagrafo" style:family="text">
      <style:text-properties fo:font-style="italic" style:font-style-asian="italic" style:font-style-complex="italic"/>
    </style:style>
    <style:style style:name="P56" style:parent-style-name="Standard" style:list-style-name="LFO4" style:family="paragraph">
      <style:paragraph-properties fo:text-align="justify" fo:margin-top="0.0395in" fo:margin-bottom="0.0395in" fo:margin-left="0.5118in" fo:text-indent="-0.5118in">
        <style:tab-stops/>
      </style:paragraph-properties>
    </style:style>
    <style:style style:name="T57" style:parent-style-name="Car.predefinitoparagrafo" style:family="text">
      <style:text-properties fo:font-style="italic" style:font-style-asian="italic" style:font-style-complex="italic"/>
    </style:style>
  </office:automatic-styles>
  <office:body>
    <office:text text:use-soft-page-breaks="true">
      <text:p text:style-name="P1">Oggetto: APPROVAZIONE SCHEMA DI ATTO AGGIUNTIVO PER LA PROROGA DELL’ACCORDO EX ART. 15 L. 241/1990 TRA I COMUNI DI CASOLE D’ELSA, COLLE DI VAL D’ELSA, MONTERIGGIONI E POGGIBONSI PER LA GESTIONE CONDIVISA DEL PROGETTO DEI PUNTI<text:s/>DIGITALE FACILE - AVVISO PUBBLICO RIVOLTO AI SOGGETTI SUB-ATTUATORI E REALIZZATORI DEI PUNTI DIGITALE FACILE PER MANIFESTAZIONE DI INTERESSE AL PROSEGUIMENTO DELLE ATTIVITÀ DEI PUNTI NEL PERIODO 1 GENNAIO 2026 – 30 GIUGNO 2026 DI CUI AL D.D.R.T. N. 26538 DEL 09/12/2025, COSÌ COME RETTIFICATO E INTEGRATO DAL D.D.R.T. N. 26578 DEL 19/12/2025</text:p>
      <text:p text:style-name="P2"/>
      <text:p text:style-name="P3">PREMESSO CHE:</text:p>
      <text:list text:style-name="LFO3" text:continue-numbering="true">
        <text:list-item>
          <text:p text:style-name="P4">la Regione Toscana, al fine di garantire la continuità e il rafforzamento dei servizi offerti dalla rete dei 169 “Punti Digitale Facile” già capillarmente avviati sul territorio toscano, ha promosso la prosecuzione delle relative attività di facilitazione e inclusione digitale dei cittadini con Avviso regionale di cui al D.D.R.T. n. 26538 del 09/12/2025, così come rettificato e integrato dal D.D.R.T. n. 26578 del 19/12/2025;</text:p>
        </text:list-item>
      </text:list>
      <text:p text:style-name="P5"><text:span text:style-name="T6">RICHIAMATA:</text:span></text:p>
      <text:list text:style-name="LFO3" text:continue-numbering="true">
        <text:list-item>
          <text:p text:style-name="P7"><text:span text:style-name="T8">la propria precedente Deliberazione n.<text:s/></text:span><text:span text:style-name="T9">49</text:span><text:span text:style-name="T10">/202</text:span><text:span text:style-name="T11">6</text:span><text:span text:style-name="T12"><text:s/>del 05/03/2026 con la quale questa Giunta ha approvato lo schema di accordo ex art. 15 della Legge n. 241/1990 per la gestione condivisa del progetto dei Punti Digitale Facile per i comuni di Casole d’Elsa, Colle di Val d’Elsa, Monteriggioni e Poggibonsi, successivamente sottoscritto digitalmente dalle Parti in data 12/03/2026</text:span>;</text:p>
        </text:list-item>
      </text:list>
      <text:p text:style-name="P13">PRESO ATTO:</text:p>
      <text:list text:style-name="LFO3" text:continue-numbering="true">
        <text:list-item>
          <text:p text:style-name="P14">la Regione Toscana, con successiva Comunicazione Prot. 12491 del 26/06/2026, ha formalmente disposto il differimento dei termini di scadenza cronologica del sopra menzionato Avviso pubblico regionale<text:s/><text:span text:style-name="T15">sino alla data del 31/10/2026,</text:span><text:s/>fornendo un ulteriore supporto temporale allo sviluppo e al consolidamento delle attività di facilitazione e inclusione digitale sul territorio;</text:p>
        </text:list-item>
      </text:list>
      <text:p text:style-name="P16">CONSIDERATO CHE:</text:p>
      <text:list text:style-name="LFO3" text:continue-numbering="true">
        <text:list-item>
          <text:p text:style-name="P17">l’articolo 3 dell'accordo ex art. 15 della Legge n. 241/1990 per la gestione condivisa del progetto dei Punti Digitale Facile per i comuni di Casole d’Elsa, Colle di Val d’Elsa, Monteriggioni e Poggibonsi originario sottoscritto tra i Comuni legava la durata dello stesso al termine delle operazioni di rendicontazione connesse alla scadenza dell’Avviso regionale;</text:p>
        </text:list-item>
        <text:list-item>
          <text:p text:style-name="P18">permane il pieno interesse comune dei quattro Enti coinvolti a garantire la continuità dei<text:s/>servizi digitali resi alla cittadinanza e a mantenere attiva la collaborazione istituzionale, confermando il Comune di Colle di Val d’Elsa nel ruolo di Ente capofila responsabile dell'attuazione e della rendicontazione;</text:p>
        </text:list-item>
      </text:list>
      <text:p text:style-name="P19">ATTESO CHE:</text:p>
      <text:list text:style-name="LFO3" text:continue-numbering="true">
        <text:list-item>
          <text:p text:style-name="P20">a tal fine si rende necessario procedere alla formale estensione dei termini del predetto accordo di collaborazione mediante la sottoscrizione di un apposito Atto Aggiuntivo di proroga;</text:p>
        </text:list-item>
      </text:list>
      <text:p text:style-name="P21"><text:span text:style-name="T22">ESAMINATO</text:span><text:span text:style-name="T23">:</text:span></text:p>
      <text:list text:style-name="LFO3" text:continue-numbering="true">
        <text:list-item>
          <text:p text:style-name="P24">lo schema di atto aggiuntivo per la proroga dell’accordo ex art. 15 della legge n. 241/1990 tra le quattro amministrazioni comunali allegato alla presente deliberazione a costituirne parte integrante e sostanziale, il quale estende la durata delle attività e degli impegni fino al 31/10/2026 e comunque fino al completamento delle correlate operazioni di rendicontazione;</text:p>
        </text:list-item>
      </text:list>
      <text:p text:style-name="P25"><text:span text:style-name="T26">VISTO CHE:</text:span></text:p>
      <text:list text:style-name="LFO3" text:continue-numbering="true">
        <text:list-item>
          <text:p text:style-name="P27">l'accordo in oggetto si configura come intesa tra amministrazioni pubbliche per lo svolgimento in collaborazione di attività di interesse comune ai sensi dell'art. 15 della L. 241/1990 e non<text:s/><text:soft-page-break/>rientra nel campo di applicazione del Codice dei Contratti Pubblici ai sensi dell'art. 7, comma 4, del D.Lgs. n. 36/2023;</text:p>
        </text:list-item>
      </text:list>
      <text:p text:style-name="P28">VISTI:</text:p>
      <text:list text:style-name="LFO3" text:continue-numbering="true">
        <text:list-item>
          <text:p text:style-name="P29">la L. 7 agosto 1990, n. 241<text:s/><text:span text:style-name="T30">Nuove norme in materia di procedimento amministrativo e di diritto di accesso ai documenti amministrativi</text:span>;</text:p>
        </text:list-item>
        <text:list-item>
          <text:p text:style-name="P31">il D.Lgs 31 marzo 2023, n. 36 e ss.mm.ii.<text:s/><text:span text:style-name="T32">Codice dei contratti pubblici in attuazione dell'articolo 1 della legge 21 giugno 2022, n. 78, recante delega al Governo in materia di contratti pubblici</text:span>;</text:p>
        </text:list-item>
        <text:list-item>
          <text:p text:style-name="P33">il D.Lgs 18 agosto 2000, n.267<text:s/><text:span text:style-name="T34">Testo Unico delle Leggi<text:s/></text:span><text:span text:style-name="T35">sull’Ordinamento degli Enti Locali</text:span><text:s/>e ss.mm.ii, in particolare, gli artt. 107 e 109 in tema di conferimento di funzioni dirigenziali e funzioni e responsabilità dei dirigenti;</text:p>
        </text:list-item>
        <text:list-item>
          <text:p text:style-name="P36">il D.Lgs 30 marzo 2001, n.165<text:s/><text:span text:style-name="T37">Norme generali sull'ordinamento del lavoro alle dipendenze delle amministrazioni pubbliche</text:span><text:s/>e ss.mm.ii e, in particolare l’art. 4 c.2 sempre in tema di funzioni e responsabilità dei dirigenti;</text:p>
        </text:list-item>
      </text:list>
      <text:p text:style-name="P38"/>
      <text:p text:style-name="P39">Preso atto del parere favorevole di regolarità tecnica attestante la regolarità e la correttezza dell'azione amministrativa espresso dalla scrivente sul presente atto, come previsto dagli artt. 49 e 147-bis del D.Lgs 18 agosto 2000, n.267 Testo Unico delle Leggi sull’Ordinamento degli Enti Locali e ss.mm.ii</text:p>
      <text:p text:style-name="P40">parere favorevole in ordine alla regolarità tecnica espresso dal<text:s/><text:span text:style-name="T41">Responsabile del servizio 7 Sportello Polifunzionale</text:span><text:s/>ed in ordine alla regolarità contabile espresso dal Dirigente del Settore Economico e Finanziario, come da allegati alla proposta di delibera ai sensi e per gli effetti degli artt. 49 e 147-bis del D.Lgs 267/2000 e ss.mm.ii.;</text:p>
      <text:p text:style-name="P42"/>
      <text:p text:style-name="P43">Con voti unanimi, resi in forma palese, nelle forme di legge;</text:p>
      <text:p text:style-name="P44"/>
      <text:p text:style-name="P45">D E L I B E R A</text:p>
      <text:list text:style-name="LFO4" text:continue-numbering="true">
        <text:list-item>
          <text:p text:style-name="P46">di richiamare interamente le premesse sopra riportate che costituiscono parte integrante e sostanziale del presente provvedimento.</text:p>
        </text:list-item>
        <text:list-item>
          <text:p text:style-name="P47">Di<text:s/>approvare lo Schema di atto aggiuntivo per la proroga dell’accordo ex art. 15 della legge n. 241/1990 per la gestione condivisa del progetto dei Punti Digitale Facile per i comuni di Casole d’Elsa, Colle di Val d’Elsa, Monteriggioni e Poggibonsi allegato alla presente deliberazione a costituirne parte integrante e sostanziale, volto a recepire il differimento<text:s/><text:span text:style-name="T48">al 31/10/2026</text:span><text:s/>dei termini di scadenza dell'Avviso pubblico regionale e a garantire il conseguente supporto temporale al consolidamento e al rafforzamento delle relative attività di facilitazione e inclusione digitale sul territorio.</text:p>
        </text:list-item>
        <text:list-item>
          <text:p text:style-name="P49">Di autorizzare<text:s/><text:span text:style-name="T50">la Sindaca pro-tempore del Comune di Colle Di val D’Elsa</text:span><text:s/>o suo delegato, alla sottoscrizione digitale del suddetto atto aggiuntivo.</text:p>
        </text:list-item>
        <text:list-item>
          <text:p text:style-name="P51">Di confermare quale referente d<text:span text:style-name="T52">el Comune di Colle di Val D’Elsa</text:span><text:s/>per la gestione condivisa del progetto oggetto del presente atto<text:s/><text:span text:style-name="T53">la Dott.Bartoli Alessandro Responsabile Sportello Polifunzionale.</text:span></text:p>
        </text:list-item>
        <text:list-item>
          <text:p text:style-name="P54">Di dare corso agli adempimenti in materia di pubblicità e trasparenza in assolvimento degli obblighi di pubblicazione di cui al D.Lgs 14 marzo 2013, n. 33<text:s/><text:span text:style-name="T55">Riordino della disciplina riguardante il diritto di accesso civico e gli obblighi di pubblicità, trasparenza e diffusione di informazioni da parte delle pubbliche amministrazioni</text:span><text:s/>nonché quelli di pubblicazione all’Albo pretorio online.</text:p>
        </text:list-item>
        <text:list-item>
          <text:p text:style-name="P56">Di dichiarare la presente deliberazione, con distinta votazione che ha riportato lo stesso esito della votazione precedente, immediatamente eseguibile ai sensi dell’art. 134 c. 4 del D.Lgs 18 agosto 2000, n.267<text:s/><text:span text:style-name="T57">Testo Unico delle Leggi sull’Ordinamento degli Enti Locali</text:span><text:s/>e ss.mm.ii.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markedcontent" style:display-name="markedcontent" style:family="text"/>
    <style:style style:name="WW8Num6z3" style:display-name="WW8Num6z3" style:family="text">
      <style:text-properties style:font-name="Times New Roman" style:font-name-asian="Times New Roman" style:font-name-complex="Times New Roman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" style:display-name="List 1">
      <text:list-level-style-bullet text:level="1" text:style-name="WW_CharLFO1LVL1" text:bullet-char="•">
        <style:list-level-properties text:space-before="0.5902in" text:min-label-width="0.0201in" text:list-level-position-and-space-mode="label-alignment">
          <style:list-level-label-alignment text:label-followed-by="listtab" fo:margin-left="0.6104in" fo:text-indent="-0.0201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WWNum1" style:display-name="WW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artoli Alessandro</meta:initial-creator>
    <dc:creator>Bartoli Alessandro</dc:creator>
    <meta:creation-date>2026-06-25T13:28:00Z</meta:creation-date>
    <dc:date>2026-06-27T07:39:00Z</dc:date>
    <meta:print-date>2025-12-24T09:06:00Z</meta:print-date>
    <meta:template xlink:href="Normal.dotm" xlink:type="simple"/>
    <meta:editing-cycles>6</meta:editing-cycles>
    <meta:editing-duration>PT840S</meta:editing-duration>
    <meta:document-statistic meta:page-count="2" meta:paragraph-count="13" meta:word-count="993" meta:character-count="6644" meta:row-count="47" meta:non-whitespace-character-count="5664"/>
  </office:meta>
</office:document-meta>
</file>